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Heiloo, verleende evenementenvergunning voor "echt KNUS", op zaterdag 26 september 2026, van 10.00 tot 15.00 uur, op de Heerenweg tussen Raadhuisweg en Van Aostastraat in Heiloo, verzenddatum 17 augustus 2026 (Z2026-000047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de burgemeester.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24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iloo</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751</meta:user-defined>
    <meta:user-defined meta:name="DCTERMS.abstract">evenementenvergunning "echt KNUS" Heerenweg Heiloo, verzenddatum 17 augustus 2026 (Z2026-00004751)</meta:user-defined>
    <dc:language>nl</dc:language>
    <meta:user-defined meta:name="OVERHEIDop.locatietype/OVERHEIDop.gebiedsmarkering">Lijn</meta:user-defined>
    <meta:user-defined meta:name="OVERHEIDop.locatietype/OVERHEIDop.gebiedsmarkering">Punt</meta:user-defined>
    <meta:user-defined meta:name="DC.title">Gemeente Heiloo, verleende evenementenvergunning voor "echt KNUS", op zaterdag 26 september 2026, van 10.00 tot 15.00 uur, op de Heerenweg tussen Raadhuisweg en Van Aostastraat in Heiloo, verzenddatum 17 augustus 2026 (Z2026-00004751)</meta:user-defined>
    <meta:user-defined meta:name="DCTERMS.W3CDTF/DCTERMS.available">2026-08-19</meta:user-defined>
    <meta:user-defined meta:name="DCTERMS.W3CDTF/OVERHEIDop.jaargang">2026</meta:user-defined>
    <meta:user-defined meta:name="OVERHEIDop.publicationIssue">392477</meta:user-defined>
    <meta:user-defined meta:name="OVERHEIDop.GmbID/DC.identifier">gmb-2026-392477</meta:user-defined>
    <meta:user-defined meta:name="OVERHEIDop.versieInformatie"/>
  </office:meta>
</office:document-meta>
</file>