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noveren van een dak van een gemeentelijk monument op de locatie Johan de Wittstraat 4 t/m 18 en Vest 207 te Dordrecht zaaknummer 9003699870</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renoveren van een dak van een gemeentelijk monument op de locatie Johan de Wittstraat 4 t/m 18 en Vest 207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7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247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7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7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renoveren van een dak van een gemeentelijk monument op de locatie Johan de Wittstraat 4 t/m 18 en Vest 207 te Dordrecht zaaknummer 9003699870</meta:user-defined>
    <meta:user-defined meta:name="DCTERMS.W3CDTF/DCTERMS.available">2026-08-19</meta:user-defined>
    <meta:user-defined meta:name="DCTERMS.W3CDTF/OVERHEIDop.jaargang">2026</meta:user-defined>
    <meta:user-defined meta:name="OVERHEIDop.publicationIssue">392475</meta:user-defined>
    <meta:user-defined meta:name="OVERHEIDop.GmbID/DC.identifier">gmb-2026-392475</meta:user-defined>
    <meta:user-defined meta:name="OVERHEIDop.versieInformatie"/>
  </office:meta>
</office:document-meta>
</file>