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: melding APV voor het evenement BBQ medewerkers Opwaardering Maaslijn op parkeerplaats station Mook-Molenhoek te Mook op 19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meer informatie kunt u contact opnemen met Publiekszaken op telefoonnummer (024) 696 91 11 of via e-mail <text:a xlink:href="mailto:gemeente@mookenmiddelaar.nl" xlink:type="simple">gemeente@mookenmiddelaar.nl</text:a></text:p>
            <text:p text:style-name="common-al">
            <text:span text:style-name="nadrukvet">Bezwaar</text:span>
          </text:p>
            <text:p text:style-name="last-al"> Tegen een melding kunt u geen bezwaar of beroep aantek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3924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ook en Middelaar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meta:user-defined meta:name="DCTERMS.abstract">Melding APV voor het evenement BBQ medewerkers Opwaardering Maaslijn op parkeerplaats station Mook-Molenhoek te Mook op 19 augustus 2026</meta:user-defined>
    <dc:language>nl</dc:language>
    <meta:user-defined meta:name="OVERHEIDop.locatietype/OVERHEIDop.gebiedsmarkering">Vlak</meta:user-defined>
    <meta:user-defined meta:name="DC.title">Algemene plaatselijke verordening: melding APV voor het evenement BBQ medewerkers Opwaardering Maaslijn op parkeerplaats station Mook-Molenhoek te Mook op 19 augustus 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473</meta:user-defined>
    <meta:user-defined meta:name="OVERHEIDop.GmbID/DC.identifier">gmb-2026-392473</meta:user-defined>
    <meta:user-defined meta:name="OVERHEIDop.versieInformatie"/>
  </office:meta>
</office:document-meta>
</file>