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 en een uitbouw met dakterras, Bekkerstraat 55, 3572SC Utrecht, GU-Z2026-00564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kkerstraat 55, 3572SC Utrecht</text:p>
            <text:p text:style-name="common-al">GU-Z2026-0056490</text:p>
            <text:p text:style-name="common-al">Toelichting: het bouwen van een dakopbouw op de woning en een uitbouw met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4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56490</meta:user-defined>
    <meta:user-defined meta:name="DCTERMS.abstract">Toelichting: het bouwen van een dakopbouw op de woning en een uitbouw met dakterras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 en een uitbouw met dakterras, Bekkerstraat 55, 3572SC Utrecht, GU-Z2026-0056490</meta:user-defined>
    <meta:user-defined meta:name="OVERHEIDop.datumEindeReactietermijn">2026-09-28</meta:user-defined>
    <meta:user-defined meta:name="OVERHEIDop.terinzageleggingBG">https://jeleefomgeving.nl/inzien/002220647/9fc5bb9f-e684-4dcc-8a64-2fb3b6b340c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71</meta:user-defined>
    <meta:user-defined meta:name="OVERHEIDop.GmbID/DC.identifier">gmb-2026-392471</meta:user-defined>
    <meta:user-defined meta:name="OVERHEIDop.versieInformatie"/>
  </office:meta>
</office:document-meta>
</file>