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fietsenberging en carport aan Eschweg 17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verlengen beslistermijn aanvraag omgevingsvergunning</text:span>
         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Eschweg 17, het bouwen van een fietsenberging en carport, termijn verlengd tot uiterlijk 1 oktober 2026, verzonden 12-8-2026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24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voor het bouwen van een fietsenberging en carport aan Eschweg 17 te Groen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66</meta:user-defined>
    <meta:user-defined meta:name="OVERHEIDop.GmbID/DC.identifier">gmb-2026-392466</meta:user-defined>
    <meta:user-defined meta:name="OVERHEIDop.versieInformatie"/>
  </office:meta>
</office:document-meta>
</file>