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rlemmerweg 778 1014B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sprinklerbronpomp ten behoeve van bluswatervoorziening voor nieuwbouw</text:p>
            <text:p text:style-name="common-al">Zaakadres: Haarlemmerweg 778 1014BL Amsterdam</text:p>
            <text:p text:style-name="common-al">Datum ontvangst: 23-06-2026</text:p>
            <text:p text:style-name="common-al">Zaaknummer: Z2026-027549</text:p>
            <text:p text:style-name="common-al">DSO-nummer: 20260623016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4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49</meta:user-defined>
    <meta:user-defined meta:name="DCTERMS.abstract">plaatsen van een sprinklerbronpomp ten behoeve van bluswatervoorziening voor nieuw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arlemmerweg 778 1014BL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61</meta:user-defined>
    <meta:user-defined meta:name="OVERHEIDop.GmbID/DC.identifier">gmb-2026-392461</meta:user-defined>
    <meta:user-defined meta:name="OVERHEIDop.versieInformatie"/>
  </office:meta>
</office:document-meta>
</file>