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oornemen</text:p>
      <text:section text:name="regeling_id1-3-2" text:style-name="regeling">
        <text:section text:name="aanhef_id1-3-2-1" text:style-name="aanhef">
          <text:section text:name="preambule_id1-3-2-1-1" text:style-name="preambule">
            <text:p text:style-name="al">Met deze publicatie geeft de Gemeente uitvoering aan het arrest van de Hoge Raad d.d. 26 november 2021 (ECLI:NL:HR: 2021:1778).</text:p>
            <text:p text:style-name="al"/>
            <text:p text:style-name="al">
            <text:span text:style-name="nadrukvet">LECKE VD STOEP</text:span>
          </text:p>
            <text:p text:style-name="al"/>
            <text:p text:style-name="al">
            <text:span text:style-name="nadrukvet">Objectinformatie </text:span>
          </text:p>
            <text:p text:style-name="al">
            <text:span text:style-name="nadrukvet">Adres: </text:span>Weteringstraat tegenover Park De Nieuwe Plantage</text:p>
            <text:p text:style-name="al">
            <text:span text:style-name="nadrukvet">Perce(e)l(en): </text:span>Kralingen, sectie F, nummer 3139 en nummer 3746 (gedeeltelijk). Rotterdam, sectie AE, nummer 492 (gedeeltelijk)</text:p>
            <text:p text:style-name="al">
            <text:span text:style-name="nadrukvet">Perceelgroottte: </text:span>Tezamen groot ca. 1.025 m<text:span text:style-name="sup">2</text:span></text:p>
            <text:p text:style-name="al"/>
            <text:p text:style-name="al">
            <text:span text:style-name="nadrukvet">Voornemen tot aangaan overeenkomst Lecke vd Stoep </text:span>
          </text:p>
            <text:p text:style-name="al">De gemeente Rotterdam is voornemens om een Overeenkomst tot Vestiging Erfpacht te sluiten met Stichting Woonstad Rotterdam voor het project Lecke vd Stoep en de daaruit voortvloeiende uitgifte in erfpacht van de in de aanhef genoemde gronden.</text:p>
            <text:p text:style-name="al"/>
            <text:p text:style-name="al">
            <text:span text:style-name="nadrukvet">Stichting Woonstad Rotterdam is enige serieuze gegadigde </text:span>
          </text:p>
            <text:p text:style-name="al">Naar het oordeel van de gemeente is Stichting Woonstad Rotterdam de enige serieuze gegadigde die in aanmerking komt voor verkrijging van de Overeenkomst tot Vestiging Erfpacht en de daaruit voortvloeiende uitgifte in erfpacht van gronden. </text:p>
            <text:p text:style-name="al"/>
            <text:p text:style-name="al">Aan de Marinus van der Stoepstraat en de Van der Leckestraat vindt stadsvernieuwing plaats door middel van sloop/nieuwbouw. Woonstad Rotterdam gaat op deze locatie twee woonblokken slopen (114 woningen) en daar nieuwe woningen voor terugbouwen (207 woningen). Hiervoor heeft Woonstad Rotterdam aanvullende grond nodig van de gemeente. Het betreft een integrale ontwikkeling tezamen met de percelen die al aan Woonstad Rotterdam zijn uitgegeven. Bovendien gaat het om uitgifte aan een toegelaten instelling (woningcorporatie) waarbij betreffend perceel al is toegewezen aan deze woningcorporatie in de prestatieafspraken. Het project draagt bij aan de door Rotterdam gewenste woningbouwproductie en de uit te geven gronden zijn zelfstandig niet geschikt om tot een woningbouwontwikkeling te komen.</text:p>
            <text:p text:style-name="al"/>
            <text:p text:style-name="al">Gelet op het voorgaande is de gemeente van oordeel dat er op grond van objectieve, redelijke en toetsbare criteria slechts één serieuze gegadigde in aanmerking komt voor het aangaan van de Overeenkomst tot Vestiging Erfpacht voor de locatie aan de Weteringstraat en de daar daaruit voortvloeiende uitgifte in erfpacht van gronden, namelijk Stichting Woonstad Rotterdam. Ten overvloede zij erop gewezen dat de gemeente daarbij een ruime mate van beleidsvrijheid toekomt.</text:p>
            <text:p text:style-name="al"/>
            <text:p text:style-name="al">
            <text:span text:style-name="nadrukvet">Vervaltermijn </text:span>
          </text:p>
            <text:p text:style-name="al">Indien u zich niet kunt verenigen met dit voornemen, dan dient u dit uiterlijk 9 september 2026, kenbaar te maken door middel van een gemotiveerd bericht aan didamuitgifteso@rotterdam.nl, onder vermelding van “Reactie op voornemen tot aangaan overeenkomst Lecke vd Stoep”. Bij gebreke van een tijdig en gemotiveerd bericht vervalt het recht tegen al het voornoemde in rechte op te komen en/of daarop enige vordering tot schadevergoeding of welke andere aanspraak dan ook te baseren, althans heeft u uw rechten daarop verwerkt. De Gemeente en de Stichting Woonstad Rotterdam zouden immers onredelijk worden benadeeld indien pas na deze (duidelijk kenbaar gemaakte) termijn alsnog tegen het voornemen respectievelijk het aangaan van de koopovereenkomst zou worden opgekomen. </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245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5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5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Rotterdam</meta:user-defined>
    <meta:user-defined meta:name="OVERHEID.Informatietype/DC.type">officiële publicatie</meta:user-defined>
    <meta:user-defined meta:name="OVERHEIDop.Rubriek/DC.type">overige overheidsinformatie</meta:user-defined>
    <meta:user-defined meta:name="OVERHEID.Gemeente/OVERHEID.authority">Rotterdam</meta:user-defined>
    <meta:user-defined meta:name="OVERHEID.Gemeente/DCTERMS.publisher">Rotterdam</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Publicatie Voornemen</meta:user-defined>
    <meta:user-defined meta:name="DCTERMS.W3CDTF/DCTERMS.available">2026-08-19</meta:user-defined>
    <meta:user-defined meta:name="DCTERMS.W3CDTF/OVERHEIDop.jaargang">2026</meta:user-defined>
    <meta:user-defined meta:name="OVERHEIDop.publicationIssue">392459</meta:user-defined>
    <meta:user-defined meta:name="OVERHEIDop.GmbID/DC.identifier">gmb-2026-392459</meta:user-defined>
    <meta:user-defined meta:name="OVERHEIDop.versieInformatie"/>
  </office:meta>
</office:document-meta>
</file>