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bouwen van de woning en bouwen van een nieuwe aanbouw ter vervanging van de bestaande aan Bachstraat 24 te Lichtenvoord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Lichtenvoorde)</text:p>
            <text:list text:style-name="id1-3-2-1-1-4">
              <text:list-item text:style-override="id1-3-2-1-1-4-1">
                <text:number>•</text:number>
                <text:p text:style-name="al">Bachstraat 24, het verbouwen van de woning en bouwen van een nieuwe aanbouw ter vervanging van de bestaande, verzonden 13-8-2026</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39245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5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5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verbouwen van de woning en bouwen van een nieuwe aanbouw ter vervanging van de bestaande aan Bachstraat 24 te Lichtenvoorde</meta:user-defined>
    <meta:user-defined meta:name="DCTERMS.W3CDTF/DCTERMS.available">2026-08-20</meta:user-defined>
    <meta:user-defined meta:name="DCTERMS.W3CDTF/OVERHEIDop.jaargang">2026</meta:user-defined>
    <meta:user-defined meta:name="OVERHEIDop.publicationIssue">392456</meta:user-defined>
    <meta:user-defined meta:name="OVERHEIDop.GmbID/DC.identifier">gmb-2026-392456</meta:user-defined>
    <meta:user-defined meta:name="OVERHEIDop.versieInformatie"/>
  </office:meta>
</office:document-meta>
</file>