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evenementenvergunning Dorpsplein en Meentsestraat 40, 6987 CP Giesbeek  het organiseren van Schuttersfeest EMM Giesbeek 2026-2027-20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 augustus 2026 een besluit genomen op de aanvraag met zaaknummer Z2026-00001976 voor een evenementenvergunning op locatie Dorpsplein en Meentsestraat 40, 6987 CP Giesbeek 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aanvraag APV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zes weken na verzenddatum van dit besluit en eindigt op 28 september 2026. Voor meer informatie over de procedure kunt u contact opnemen via gemeente@zevenaar.nl o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9245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evenaar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976</meta:user-defined>
    <dc:language>nl</dc:language>
    <meta:user-defined meta:name="OVERHEIDop.locatietype/OVERHEIDop.gebiedsmarkering">Punt</meta:user-defined>
    <meta:user-defined meta:name="DC.title">Kennisgeving besluit op aanvraag evenementenvergunning Dorpsplein en Meentsestraat 40, 6987 CP Giesbeek  het organiseren van Schuttersfeest EMM Giesbeek 2026-2027-2028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55</meta:user-defined>
    <meta:user-defined meta:name="OVERHEIDop.GmbID/DC.identifier">gmb-2026-392455</meta:user-defined>
    <meta:user-defined meta:name="OVERHEIDop.versieInformatie"/>
  </office:meta>
</office:document-meta>
</file>