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atie grote hoorneboeg-brug t.h.v. de Foppingadreef </text:p>
            <text:p text:style-name="common-al">Zaakadres: t.h.v. Foppingadreef </text:p>
            <text:p text:style-name="common-al">Datum ontvangst: 16-07-2026</text:p>
            <text:p text:style-name="common-al">Zaaknummer: Z2026-031498</text:p>
            <text:p text:style-name="common-al">DSO-nummer: 202607160104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45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5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5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498</meta:user-defined>
    <meta:user-defined meta:name="DCTERMS.abstract">Realisatie grote hoorneboeg brug Foppingadreef 1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53</meta:user-defined>
    <meta:user-defined meta:name="OVERHEIDop.GmbID/DC.identifier">gmb-2026-392453</meta:user-defined>
    <meta:user-defined meta:name="OVERHEIDop.versieInformatie"/>
  </office:meta>
</office:document-meta>
</file>