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wijzigen van twee naar drie appartementen en een gemengde gebruiksfunctie in de loods, Stationsstraat 13A, 13B, 13C en Willem de Zwijgerstraat 1 in Steen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Stationsstraat 13A, 13B, 13C, 8331GJ Steenwijk en Willem de Zwijgerstraat 1, 8331GR Steenwijk</text:p>
            <text:p text:style-name="common-al">
            <text:span text:style-name="nadrukvet">Zaakomschrijving:</text:span> het wijzigen van twee naar drie appartementen en een gemengde gebruiksfunctie in de loods</text:p>
            <text:p text:style-name="common-al">
            <text:span text:style-name="nadrukvet">Zaaknummer:</text:span> Z2026-00005988</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598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598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924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988</meta:user-defined>
    <meta:user-defined meta:name="DCTERMS.abstract">het wijzigen van twee naar drie appartementen en een gemengde gebruiksfunctie in de lood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het wijzigen van twee naar drie appartementen en een gemengde gebruiksfunctie in de loods, Stationsstraat 13A, 13B, 13C en Willem de Zwijgerstraat 1 in Steenwijk</meta:user-defined>
    <meta:user-defined meta:name="DCTERMS.W3CDTF/DCTERMS.available">2026-08-19</meta:user-defined>
    <meta:user-defined meta:name="DCTERMS.W3CDTF/OVERHEIDop.jaargang">2026</meta:user-defined>
    <meta:user-defined meta:name="OVERHEIDop.publicationIssue">392450</meta:user-defined>
    <meta:user-defined meta:name="OVERHEIDop.GmbID/DC.identifier">gmb-2026-392450</meta:user-defined>
    <meta:user-defined meta:name="OVERHEIDop.versieInformatie"/>
  </office:meta>
</office:document-meta>
</file>