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een gebouw,De Klomp 125, 7511 DH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Centrum</text:p>
            <text:p text:style-name="common-al">Op 17 augustus 2026 hebben wij een melding ontvangen voor melding brandveilig gebruik t.b.v. een gebouw op de locatie De Klomp 125, 7511 DH Enschede. De melding is geregistreerd onder zaaknummer 0153Z2608-0303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24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303</meta:user-defined>
    <dc:language>nl</dc:language>
    <meta:user-defined meta:name="OVERHEIDop.locatietype/OVERHEIDop.gebiedsmarkering">Punt</meta:user-defined>
    <meta:user-defined meta:name="DC.title">Kennisgeving ontvangst melding brandveilig gebruik t.b.v. een gebouw,De Klomp 125, 7511 DH Ensch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2444</meta:user-defined>
    <meta:user-defined meta:name="OVERHEIDop.GmbID/DC.identifier">gmb-2026-392444</meta:user-defined>
    <meta:user-defined meta:name="OVERHEIDop.versieInformatie"/>
  </office:meta>
</office:document-meta>
</file>