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xtra bouwlaag met kap, Nicolaasweg 145, 3581VG Utrecht, GU-Z2026-00533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colaasweg 145, 3581VG Utrecht</text:p>
            <text:p text:style-name="common-al">GU-Z2026-0053335</text:p>
            <text:p text:style-name="common-al">Toelichting: het bouwen van een extra bouwlaag met kap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44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3335</meta:user-defined>
    <meta:user-defined meta:name="DCTERMS.abstract">Toelichting: het bouwen van een extra bouwlaag met kap</meta:user-defined>
    <dc:language>nl</dc:language>
    <meta:user-defined meta:name="DC.title">Verleende Omgevingsvergunning, het bouwen van een extra bouwlaag met kap, Nicolaasweg 145, 3581VG Utrecht, GU-Z2026-0053335</meta:user-defined>
    <meta:user-defined meta:name="OVERHEIDop.datumEindeReactietermijn">2026-09-28</meta:user-defined>
    <meta:user-defined meta:name="OVERHEIDop.terinzageleggingBG">https://jeleefomgeving.nl/inzien/002220647/e87d1781-5067-424a-b78a-b453fdade825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321</meta:user-defined>
    <meta:user-defined meta:name="OVERHEIDop.publicationIssue">392440</meta:user-defined>
    <meta:user-defined meta:name="OVERHEIDop.GmbID/DC.identifier">gmb-2026-392440</meta:user-defined>
    <meta:user-defined meta:name="OVERHEIDop.versieInformatie"/>
  </office:meta>
</office:document-meta>
</file>