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evenementenvergunning voor organiseren van de feestweek Lisse 2026, Z2026-000006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Evenementenvergunning voor het houden van de ‘Feestweek in Lisse 2026’ in Lisse van 17 tot en met 24 september 2026.</text:p>
                <text:p text:style-name="al">De burgemeester verleent:</text:p>
                <text:p text:style-name="al">· vergunning voor het houden van de ‘Feestweek Lisse 2026’ op diverse locaties in Lisse. Deze vergunning is gebaseerd op artikel 2:25 van de Algemene Plaatselijke Verordening Lisse. Het betreft o.a.:</text:p>
                <text:p text:style-name="al">- het organiseren van een kermis aan de Haven/Grachtweg, Schoolstraat en het parkeerterrein aan de Heereweg tussen de appartementen De Heeren en De Commissionair;</text:p>
                <text:p text:style-name="al">- het houden van een kortebaandraverij op de Heereweg (tussen de Laan van Rijckevorsel en de Heereweg 254);</text:p>
                <text:p text:style-name="al">- het organiseren van verschillende activiteiten op verschillende locaties en diverse inrichtingen.</text:p>
                <text:p text:style-name="al">Een en ander op data en tijdstippen volgens het evenementenoverzicht, veiligheidsplannen en plattegronden.</text:p>
                <text:p text:style-name="al">· ontheffing voor het schenken van zwakalcoholhoudende drank voor gebruik ter plaatse tijdens het evenement. Deze ontheffing is gebaseerd op artikel 35 van de Alcoholwet;</text:p>
                <text:p text:style-name="al">· ontheffing voor het organiseren van het evenement op zondag vóór 13.00 uur. Deze ontheffing is gebaseerd op artikel 3 en 4 van de Zondagswet.</text:p>
                <text:p text:style-name="al"/>
                <text:p text:style-name="al">Het college:</text:p>
                <text:p text:style-name="al">· verleent ontheffing voor het houden van wedstrijden op de weg. Deze ontheffing is gebaseerd op artikel 148 en van het bepaalde in artikel 10 lid 1 van de Wegenverkeerswet 1994 en geldt voor de Kortebaandraverij op donderdag 24 september 2026;</text:p>
                <text:p text:style-name="al">· bevestigt de melding voor het organiseren van een bingo bij Woonzorglocatie Berkhout, Berkhoutlaan 15 op 18 september 2026, een bingo-dansavond in het paviljoen tegenover het gemeentehuis, Heereweg 254, op 21 september 2026 en een bingomiddag in Woonzorglocatie Rustoord, Rustoord 2, op 24 september 2026;</text:p>
                <text:p text:style-name="al">· bevestigt de melding brandveilig gebruik voor het gebruik van de tenten tijdens uw evenement zoals aangegeven op de laatst door u ingediende tekeningen. Deze melding is gebaseerd het besluit ‘Brandveilig Gebruik en Basishulpverlening Overige Plaatsen’ (BGBOP).</text:p>
              </text:list-item>
              <text:list-item text:style-override="id1-3-2-1-1-2-2">
                <text:number>•</text:number>
                <text:p text:style-name="al"/>
                <text:p text:style-name="al">Voor meer informatie www.hdv-lisse.nl of het programmaboekje wat huis-aan-huis verspreid wordt in Lisse en omstreken.</text:p>
              </text:list-item>
            </text:list>
            <text:p text:style-name="common-al">Ingangsdatum van: 17 september 2026</text:p>
            <text:p text:style-name="common-al">Einddatum tot en met: 24 september 2026</text:p>
            <text:p text:style-name="common-al">
            <text:span text:style-name="nadrukcur">Datum besluit: </text:span>17 augustus 2026</text:p>
            <text:p text:style-name="common-al">
            <text:span text:style-name="nadrukcur">Uiterlijke datum voor bezwaar: </text:span>28 september 2026</text:p>
            <text:p text:style-name="common-al">Kenmerk besluit: Z2026-00000694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
              <text:span text:style-name="nadrukvet">Bezwaar tegen verleend besluit</text:span>
            </text:span>
          </text:p>
            <text:p text:style-name="common-al"/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binnen zes weken – vanaf de dag na de verzenddatum besluit – een gemotiveerd bezwaarschrift indienen bij het college van burgemeester en wethouders van Lisse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Verzoek voorlopige voorziening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Lisse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39243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isse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0694</meta:user-defined>
    <dc:language>nl</dc:language>
    <meta:user-defined meta:name="OVERHEIDop.locatietype/OVERHEIDop.gebiedsmarkering">Vlak</meta:user-defined>
    <meta:user-defined meta:name="DC.title">Afgehandelde evenementenvergunning voor organiseren van de feestweek Lisse 2026, Z2026-00000694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37</meta:user-defined>
    <meta:user-defined meta:name="OVERHEIDop.GmbID/DC.identifier">gmb-2026-392437</meta:user-defined>
    <meta:user-defined meta:name="OVERHEIDop.versieInformatie"/>
  </office:meta>
</office:document-meta>
</file>