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en slopen van een schuur aan Hofesch 5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Hofesch 5, het verwijderen van asbest en slopen van een schuur, ontvangen 13-8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924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en slopen van een schuur aan Hofesch 5 te Lichtenvoor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32</meta:user-defined>
    <meta:user-defined meta:name="OVERHEIDop.GmbID/DC.identifier">gmb-2026-392432</meta:user-defined>
    <meta:user-defined meta:name="OVERHEIDop.versieInformatie"/>
  </office:meta>
</office:document-meta>
</file>