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Lycklamaweg 109, 8471JW Wolv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3542 voor een Omgevingsvergunning op de locatie Lycklamaweg 109, 8471JW Wolvega. De vergunning is verleend. Het besluit betreft:</text:p>
            <text:p text:style-name="common-al">kap zieke eik en bevat de volgende activiteiten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8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8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35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924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42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Lycklamaweg 109, 8471JW Wolveg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23</meta:user-defined>
    <meta:user-defined meta:name="OVERHEIDop.GmbID/DC.identifier">gmb-2026-392423</meta:user-defined>
    <meta:user-defined meta:name="OVERHEIDop.versieInformatie"/>
  </office:meta>
</office:document-meta>
</file>