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tuinbouwbedrijf met bassin en uitrit op de locatie Tussenweg 2 Middemeer, zaaknummer Z-635694</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tuinbouwbedrijf met bassin en uitrit op de locatie Tussenweg 2 Midde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8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4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tuinbouwbedrijf met bassin en uitrit op de locatie Tussenweg 2 Middemeer, zaaknummer Z-635694</meta:user-defined>
    <meta:user-defined meta:name="DCTERMS.W3CDTF/DCTERMS.available">2026-08-19</meta:user-defined>
    <meta:user-defined meta:name="DCTERMS.W3CDTF/OVERHEIDop.jaargang">2026</meta:user-defined>
    <meta:user-defined meta:name="OVERHEIDop.publicationIssue">392416</meta:user-defined>
    <meta:user-defined meta:name="OVERHEIDop.GmbID/DC.identifier">gmb-2026-392416</meta:user-defined>
    <meta:user-defined meta:name="OVERHEIDop.versieInformatie"/>
  </office:meta>
</office:document-meta>
</file>