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een dakkapel aan de voorzijde van de woning op de locatie Heerenweg 256 Barsingerhorn, zaaknummer Z-635672</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een dakkapel aan de voorzijde van de woning op de locatie Heerenweg 256 Barsingerhorn.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8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241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1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1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realiseren van een dakkapel aan de voorzijde van de woning op de locatie Heerenweg 256 Barsingerhorn, zaaknummer Z-635672</meta:user-defined>
    <meta:user-defined meta:name="DCTERMS.W3CDTF/DCTERMS.available">2026-08-19</meta:user-defined>
    <meta:user-defined meta:name="DCTERMS.W3CDTF/OVERHEIDop.jaargang">2026</meta:user-defined>
    <meta:user-defined meta:name="OVERHEIDop.publicationIssue">392413</meta:user-defined>
    <meta:user-defined meta:name="OVERHEIDop.GmbID/DC.identifier">gmb-2026-392413</meta:user-defined>
    <meta:user-defined meta:name="OVERHEIDop.versieInformatie"/>
  </office:meta>
</office:document-meta>
</file>