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verlengen tot 1 juli 2029 van een tijdelijke vergunning t.b.v. horeca A en B - De Genestetlaan 7, 3818 GW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verlengen tot 1 juli 2029 van een tijdelijke vergunning t.b.v. horeca A en B op het perceel De Genestetlaan 7, 3818 GW Amersfoort</text:span>
          </text:p>
            <text:p text:style-name="common-al">De Gemeente Amersfoort heeft op 01-07-2026 een aanvraag voor een omgevingsvergunning ontvangen voor het verlengen tot 1 juli 2029 van een tijdelijke vergunning t.b.v. horeca A en B op het perceel De Genestetlaan 7, 3818 GW Amersfoort, met kenmerk CLZ-00038200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</text:span>
            <text:span text:style-name="nadrukvet">omgevingsvergunning</text:span>
            <text:span text:style-name="nadrukvet">?</text:span>
          </text:p>
            <text:p text:style-name="common-al">e gemeente neemt waarschijnlijk voor 26-08-2026 een besluit. Als de omgevingsvergunning wordt verleend, publiceert de gemeente een nieuw bericht. Vanaf dat moment kunt u de documenten met informatie over de omgevings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omgevings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240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0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0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38200</meta:user-defined>
    <dc:language>nl</dc:language>
    <meta:user-defined meta:name="OVERHEIDop.locatietype/OVERHEIDop.gebiedsmarkering">Punt</meta:user-defined>
    <meta:user-defined meta:name="DC.title">Ontvangen aanvraag omgevingsvergunning voor het verlengen tot 1 juli 2029 van een tijdelijke vergunning t.b.v. horeca A en B - De Genestetlaan 7, 3818 GW Amersf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05</meta:user-defined>
    <meta:user-defined meta:name="OVERHEIDop.GmbID/DC.identifier">gmb-2026-392405</meta:user-defined>
    <meta:user-defined meta:name="OVERHEIDop.versieInformatie"/>
  </office:meta>
</office:document-meta>
</file>