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een tijdelijke inrit, Heukelomlaan Utrecht (inrit), GU-Z2026-00531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ukelomlaan Utrecht (inrit)</text:p>
            <text:p text:style-name="common-al">GU-Z2026-0053119</text:p>
            <text:p text:style-name="common-al">Toelichting: het maken van een tijdelijke inrit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4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GU-Z2026-0053119</meta:user-defined>
    <meta:user-defined meta:name="DCTERMS.abstract">Toelichting: het maken van een tijdelijke inrit</meta:user-defined>
    <dc:language>nl</dc:language>
    <meta:user-defined meta:name="DC.title">Verleende Omgevingsvergunning, het maken van een tijdelijke inrit, Heukelomlaan Utrecht (inrit), GU-Z2026-0053119</meta:user-defined>
    <meta:user-defined meta:name="OVERHEIDop.datumEindeReactietermijn">2026-09-28</meta:user-defined>
    <meta:user-defined meta:name="OVERHEIDop.terinzageleggingBG">https://jeleefomgeving.nl/inzien/002220647/81349a8c-c8d9-42a6-996e-309248c5caf4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318</meta:user-defined>
    <meta:user-defined meta:name="OVERHEIDop.publicationIssue">392404</meta:user-defined>
    <meta:user-defined meta:name="OVERHEIDop.GmbID/DC.identifier">gmb-2026-392404</meta:user-defined>
    <meta:user-defined meta:name="OVERHEIDop.versieInformatie"/>
  </office:meta>
</office:document-meta>
</file>