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Ds. van Schuylenburglaan 1, 2, 3, 4, 5, 6, 7, 8, 9 en 10 3612B BW Tienhoven - Het inrichten van een tijdelijke bouw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inrichten van een tijdelijke bouwplaats op de locatie Ds. van Schuylenburglaan 1, 2, 3, 4, 5, 6, 7, 8, 9 en 10 3612B BW Tienhoven.</text:p>
            <text:p text:style-name="common-al">Datum besluit: 14 augustus 2026</text:p>
            <text:p text:style-name="common-al">Zaaknummer: Z2026-00001700</text:p>
            <text:p text:style-name="common-al">U kunt bezwaar maken tot en met 28 september 2026</text:p>
            <text:p text:style-name="common-al">
            <text:span text:style-name="nadrukvet">Inzien</text:span>
          </text:p>
            <text:p text:style-name="common-al">U kunt de documenten met zaaknummer Z2026-00001700 tot 28 september 2026 inzien. Dit kan via de knop 'Bekijk documenten' aan de linkerkant van deze pagina, onder het kopje 'Extra informatie'. U kunt ook de link jeleefomgeving.nl/inzien/823214527/e49d1add-f229-40fb-89e3-ad82c3a8b5b6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240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00</meta:user-defined>
    <meta:user-defined meta:name="DCTERMS.abstract">Betreft: Beschikking op aanvraag op locatie Ds. van Schuylenburglaan 1, 2, 3, 4, 5, 6, 7, 8, 9 en 10 3612B BW Tienhov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Ds. van Schuylenburglaan 1, 2, 3, 4, 5, 6, 7, 8, 9 en 10 3612B BW Tienhoven - Het inrichten van een tijdelijke bouwplaats</meta:user-defined>
    <meta:user-defined meta:name="OVERHEIDop.datumEindeReactietermijn">2026-09-28</meta:user-defined>
    <meta:user-defined meta:name="OVERHEIDop.terinzageleggingBG">https://jeleefomgeving.nl/inzien/823214527/e49d1add-f229-40fb-89e3-ad82c3a8b5b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00</meta:user-defined>
    <meta:user-defined meta:name="OVERHEIDop.GmbID/DC.identifier">gmb-2026-392400</meta:user-defined>
    <meta:user-defined meta:name="OVERHEIDop.versieInformatie"/>
  </office:meta>
</office:document-meta>
</file>