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de opening R-net busbaan Leiden – Katwijk op 11 september 2026 aan N206 vanaf halte Valkenburg-Oost t/m halte Valkenburg-West te Val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Katwijk maken bekend dat de volgende evenementen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206 vanaf halte Valkenburg-Oost t/m halte Valkenburg-West</text:p>
                  </table:table-cell>
                  <table:table-cell table:style-name="entry" table:number-rows-spanned="1" table:number-columns-spanned="1">
                    <text:p text:style-name="table_al">het organiseren van de opening R-net busbaan Leiden – Katwijk op 11-09-2026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9239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organiseren van de opening R-net busbaan Leiden – Katwijk op 11 september 2026 aan N206 vanaf halte Valkenburg-Oost t/m halte Valkenburg-West te Valken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98</meta:user-defined>
    <meta:user-defined meta:name="OVERHEIDop.GmbID/DC.identifier">gmb-2026-392398</meta:user-defined>
    <meta:user-defined meta:name="OVERHEIDop.versieInformatie"/>
  </office:meta>
</office:document-meta>
</file>