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tijdelijke uitwegen (West) op de locatie Paadje Nieuwe Niedorp, zaaknummer Z-63541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tijdelijke uitwegen (West) op de locatie Paadje Nieuwe Niedorp.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7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239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9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tijdelijke uitwegen (West) op de locatie Paadje Nieuwe Niedorp, zaaknummer Z-635419</meta:user-defined>
    <meta:user-defined meta:name="DCTERMS.W3CDTF/DCTERMS.available">2026-08-19</meta:user-defined>
    <meta:user-defined meta:name="DCTERMS.W3CDTF/OVERHEIDop.jaargang">2026</meta:user-defined>
    <meta:user-defined meta:name="OVERHEIDop.publicationIssue">392397</meta:user-defined>
    <meta:user-defined meta:name="OVERHEIDop.GmbID/DC.identifier">gmb-2026-392397</meta:user-defined>
    <meta:user-defined meta:name="OVERHEIDop.versieInformatie"/>
  </office:meta>
</office:document-meta>
</file>