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onderhouden van dak en dakgoten, 1e Achterstraat 1, 3512VL Utrecht, GU-Z2026-00635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e Achterstraat 1, 3512VL Utrecht</text:p>
            <text:p text:style-name="common-al">GU-Z2026-0063523</text:p>
            <text:p text:style-name="common-al">Toelichting: het onderhouden van dak en dakgot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3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523</meta:user-defined>
    <meta:user-defined meta:name="DCTERMS.abstract">Toelichting: het onderhouden van dak en dakgo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onderhouden van dak en dakgoten, 1e Achterstraat 1, 3512VL Utrecht, GU-Z2026-0063523</meta:user-defined>
    <meta:user-defined meta:name="OVERHEIDop.datumEindeReactietermijn">2026-09-28</meta:user-defined>
    <meta:user-defined meta:name="OVERHEIDop.terinzageleggingBG">https://jeleefomgeving.nl/inzien/002220647/924b38b3-df33-49fa-9293-708d554ea61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96</meta:user-defined>
    <meta:user-defined meta:name="OVERHEIDop.GmbID/DC.identifier">gmb-2026-392396</meta:user-defined>
    <meta:user-defined meta:name="OVERHEIDop.versieInformatie"/>
  </office:meta>
</office:document-meta>
</file>