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de Najaarsfeesten 2026 van 21 t/m 29 augustus 2026 in het centrum te Katwijk a/d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Katwijk a/d Rijn</text:p>
                  </table:table-cell>
                  <table:table-cell table:style-name="entry" table:number-rows-spanned="1" table:number-columns-spanned="1">
                    <text:p text:style-name="table_al">het organiseren van de Najaarsfeesten 2026 vanaf 21-08-2026 tot en met 29-08-2026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ijk</meta:user-defined>
    <meta:user-defined meta:name="DC.title">Toestemming voor het organiseren van de Najaarsfeesten 2026 van 21 t/m 29 augustus 2026 in het centrum te Katwijk a/d Rij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95</meta:user-defined>
    <meta:user-defined meta:name="OVERHEIDop.GmbID/DC.identifier">gmb-2026-392395</meta:user-defined>
    <meta:user-defined meta:name="OVERHEIDop.versieInformatie"/>
  </office:meta>
</office:document-meta>
</file>