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koop van non-alcoholische dranken, ijs en snacks van 1-6-2027 tot 1-5-2032, geheel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4 augustus 2026 een aanvraag voor een ventvergunning ontvangen. De vergunning is aangevraagd voor Verkoop van non-alcoholische dranken, ijs en snacks van 1-6-2027 tot 1-5-2032 op locatie geheel Aalsmeer.</text:p>
            <text:p text:style-name="common-al">De aanvraag is geregistreerd onder zaaknummer Z2026-0000803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803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23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8037</meta:user-defined>
    <meta:user-defined meta:name="DCTERMS.abstract">Betreft: aanvraag op locatie geheel Aalsmeer</meta:user-defined>
    <dc:language>nl</dc:language>
    <meta:user-defined meta:name="OVERHEIDop.locatietype/OVERHEIDop.gebiedsmarkering">Punt</meta:user-defined>
    <meta:user-defined meta:name="DC.title">Aanvraag vergunning voor Verkoop van non-alcoholische dranken, ijs en snacks van 1-6-2027 tot 1-5-2032, geheel Aalsme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87</meta:user-defined>
    <meta:user-defined meta:name="OVERHEIDop.GmbID/DC.identifier">gmb-2026-392387</meta:user-defined>
    <meta:user-defined meta:name="OVERHEIDop.versieInformatie"/>
  </office:meta>
</office:document-meta>
</file>