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erwCommandementspleinic35d868c-4085-4684-b512-05da4cbd3dea.png" manifest:media-type="image/png"/>
  <manifest:file-entry manifest:full-path="Pictures/verwLimfjordi43a41217-1a98-4d5f-a5de-bee18b23e161.png" manifest:media-type="image/png"/>
  <manifest:file-entry manifest:full-path="Pictures/VerwVliethorni827ba3ae-221b-45b5-9555-84ea0b2cee5d.png" manifest:media-type="image/png"/>
  <manifest:file-entry manifest:full-path="Pictures/verwWilgenlaani04deddc8-fce4-4ea5-80c5-9791cfeb910b.png" manifest:media-type="image/png"/>
  <manifest:file-entry manifest:full-path="Pictures/verwZwaneblstri2bf0b8eb-9610-46f9-9da0-f0c353cb159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erwijderen Gehandicaptenparkeerplaatsen op kenteken op meerdere locaties in de gemeente Eemsdelta </text:p>
      <text:section text:name="regeling_id1-3-2" text:style-name="regeling">
        <text:section text:name="aanhef_id1-3-2-1" text:style-name="aanhef">
          <text:section text:name="context_id1-3-2-1-1" text:style-name="context">
            <text:p text:style-name="context.al">Kenmerk: 1295592</text:p>
            <text:p text:style-name="context.al">Burgemeester en wethouders van de gemeente Eemsdelta,</text:p>
            <text:p text:style-name="context_bottom"/>
          </text:section>
          <text:section text:name="considerans_id1-3-2-1-2" text:style-name="considerans">
            <text:p text:style-name="considerans.al">
            <text:span text:style-name="nadrukvet">Inleiding</text:span>
          </text:p>
            <text:p text:style-name="considerans.al">Onlangs zijn er meerdere verzoeken ingediend om gehandicaptenparkeerplaatsen op kenteken te verwijderen. Deze verzoeken zijn ingediend door originele aanvragers, of bekenden van, van deze gehandicaptenparkeerplaatsen op kenteken.</text:p>
            <text:p text:style-name="considerans.al">Het gaat om gehandicaptenparkeerplaatsen aan de Zwanebloemstraat te Appingedam; Commandementsplein en Limfjord te Delfzijl; Vliethorn te Farmsum; en Wilgenlaan te Middelstum.</text:p>
            <text:p text:style-name="considerans.al">
            <text:span text:style-name="nadrukvet">Bevoegdheid</text:span>
          </text:p>
            <text:p text:style-name="considerans.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text:p>
            <text:p text:style-name="considerans.al">
            <text:span text:style-name="nadrukvet">Wettelijke grondslag</text:span>
          </text:p>
            <text:p text:style-name="considerans.al">Artikel 2, eerste en tweede lid wegenverkeerswet 1994 (hierna: WVW 1994) waarin de krachtens deze wet vastgestelde regels kunnen strekken;</text:p>
            <text:p text:style-name="considerans.al">Artikel 15, eerste lid WVW 1994 waarin is bepaald dat de plaatsing of verwijdering van een bij de algemene maatregel van bestuur aangewezen verkeersteken en onderbord voor zover daardoor een gebod of verbod van ontstaat of wordt gewijzigd dit geschiedt krachtens een verkeersbesluit;</text:p>
            <text:p text:style-name="considerans.al">Artikel 18, eerste lid onder d WVW 1994 voor zover een verkeersbesluit verkeer betreft op andere wegen dan wegen in het beheer van het rijk, een provincie of van een waterschap wordt het verkeersbesluit genomen door burgemeester en wethouders;</text:p>
            <text:p text:style-name="considerans.al">Artikel 8 eerste lid Besluit administratieve bepalingen inzake het wegverkeer (Hierna: BABW) onderborden geplaatst kunnen worden onder verkeersborden. </text:p>
            <text:p text:style-name="considerans.al">Artikel 8, tweede lid onder d1 BABW voor zover het betreft bord E6 het onderbord aangeeft dat de parkeergelegenheid gereserveerd is voor een in dit besluit bepaald voertuig</text:p>
            <text:p text:style-name="considerans.al">Artikel 12, onder a BABW de plaatsing van de verkeersborden E6 van bijlage 1 van het Regelement Verkeersregels en Verkeerstekens 1990 (hierna: RVV 1990) krachtens een verkeersbesluit;</text:p>
            <text:p text:style-name="considerans.al">Artikel 24 BABW er overleg is geweest met de korpschef van de politie;</text:p>
            <text:p text:style-name="considerans.al">
            <text:span text:style-name="nadrukvet">Overwegingen ten aanzien van het besluit</text:span>
          </text:p>
            <text:p text:style-name="considerans.al">Overwegende dat,</text:p>
            <text:p text:style-name="considerans.al">- Het Commandementsplein, de Limfjord, de Vliethorn, de Wilgenlaan en de Zwanebloemstraat straten zijn die gelegen zijn in de gemeente Eemsdelta;</text:p>
            <text:p text:style-name="considerans.al">- De gemeente Eemsdelta bevoegd is tot het nemen van dit verkeersbesluit;</text:p>
            <text:p text:style-name="considerans.al">- De bevoegde gebruikers verhuisd of overleden zijn en derhalve geen gebruik meer maken van deze gehandicaptenparkeerplaatsen;</text:p>
            <text:p text:style-name="considerans.al">- Er parkeerdruk bestaat binnen de bebouwde kommen van de gemeente Eemsdelta;</text:p>
            <text:p text:style-name="considerans.al">- Deze parkeerlocaties beter besteed zijn aan het algemene verkeer;</text:p>
            <text:p text:style-name="considerans.al">
            <text:span text:style-name="nadrukvet">Overleg</text:span>
          </text:p>
            <text:p text:style-name="considerans.al">Conform artikel 24 van het Besluit administratieve bepalingen inzake het wegverkeer is er overleg geweest met de gemandateerde verkeersadviseur van de korpschef van politie Noord-Nederland, bureau Ommelanden-Noord.</text:p>
            <text:p text:style-name="considerans.al">
            <text:span text:style-name="nadrukvet">Motivatie</text:span>
          </text:p>
            <text:p text:style-name="considerans.al">Gelet op de volgende doelen uit artikel 2 WVW wordt met dit besluit beoogd:</text:p>
            <text:p text:style-name="considerans.al">- Het verzekeren van de veiligheid op de weg (sub a);</text:p>
            <text:p text:style-name="considerans.al">- Het beschermen van weggebruikers en passagiers (sub b);</text:p>
            <text:p text:style-name="considerans.al">- Het zoveel mogelijk waarborgen van de vrijheid van het verkeer (sub d). </text:p>
            <text:p text:style-name="considerans.al">Daarnaast wordt dit besluit mede genomen met het oog op het in artikel 2, tweede lid, genoemde belang:</text:p>
            <text:p text:style-name="considerans.al">- Het bevorderen van een doelmatig gebruik van de weg (sub a).</text:p>
            <text:p text:style-name="considerans.al">
            <text:span text:style-name="nadrukondlijn">Belangenafweging en toelichting</text:span>
          </text:p>
            <text:p text:style-name="considerans.al">De originele aanvragers zijn niet meer in bezit van een gehandicaptenparkeerplaats of niet meer woonachtig op de bij hun aanvraag in de buurt gelegen locatie.</text:p>
            <text:p text:style-name="considerans.al">Overige bestuurders zonder gehandicaptenparkeerkaart hebben baat bij het kunnen gebruiken van deze parkeerplaats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 op bovengenoemde locaties het bord e6 met bijbehorend onderbord met kenteken te verwijderen, en de markering aangebracht met verf of instrating te veranderen naar een algemene parkeerplaats passend in de omgeving.</text:p>
            <text:p text:style-name="common-al">
            <text:span text:style-name="nadrukvet">Situatieschets</text:span>
          </text:p>
            <text:p text:style-name="common-al">Commandementsplein</text:p>
            <text:p text:style-name="common-al">
            <draw:frame><draw:text-box><text:section text:name="plaatje_id1-3-2-2-1-4-1" text:style-name="plaatje">
              <text:p text:style-name="illustratie_id1-3-2-2-1-4-1-1"><draw:frame draw:style-name="illustratie_id1-3-2-2-1-4-1-1" text:anchor-type="paragraph" svg:width="140mm" svg:height="130.7mm"><draw:image xlink:href="Pictures/verwCommandementspleinic35d868c-4085-4684-b512-05da4cbd3dea.png" xlink:type="simple"/></draw:frame></text:p>
            </text:section></draw:text-box></draw:frame>
          </text:p>
            <text:p text:style-name="common-al"> Limfjord</text:p>
            <text:p text:style-name="common-al">
            <draw:frame><draw:text-box><text:section text:name="plaatje_id1-3-2-2-1-6-1" text:style-name="plaatje">
              <text:p text:style-name="illustratie_id1-3-2-2-1-6-1-1"><draw:frame draw:style-name="illustratie_id1-3-2-2-1-6-1-1" text:anchor-type="paragraph" svg:width="140mm" svg:height="115mm"><draw:image xlink:href="Pictures/verwLimfjordi43a41217-1a98-4d5f-a5de-bee18b23e161.png" xlink:type="simple"/></draw:frame></text:p>
            </text:section></draw:text-box></draw:frame>
          </text:p>
            <text:p text:style-name="common-al">Vliethorn</text:p>
            <text:p text:style-name="common-al">
            <draw:frame><draw:text-box><text:section text:name="plaatje_id1-3-2-2-1-8-1" text:style-name="plaatje">
              <text:p text:style-name="illustratie_id1-3-2-2-1-8-1-1"><draw:frame draw:style-name="illustratie_id1-3-2-2-1-8-1-1" text:anchor-type="paragraph" svg:width="140mm" svg:height="122.5mm"><draw:image xlink:href="Pictures/VerwVliethorni827ba3ae-221b-45b5-9555-84ea0b2cee5d.png" xlink:type="simple"/></draw:frame></text:p>
            </text:section></draw:text-box></draw:frame>
          </text:p>
            <text:p text:style-name="common-al">Wilgenlaan</text:p>
            <text:p text:style-name="common-al">
            <draw:frame><draw:text-box><text:section text:name="plaatje_id1-3-2-2-1-10-1" text:style-name="plaatje">
              <text:p text:style-name="illustratie_id1-3-2-2-1-10-1-1"><draw:frame draw:style-name="illustratie_id1-3-2-2-1-10-1-1" text:anchor-type="paragraph" svg:width="140mm" svg:height="138.9mm"><draw:image xlink:href="Pictures/verwWilgenlaani04deddc8-fce4-4ea5-80c5-9791cfeb910b.png" xlink:type="simple"/></draw:frame></text:p>
            </text:section></draw:text-box></draw:frame>
          </text:p>
            <text:p text:style-name="common-al">Zwanebloemstraat</text:p>
            <text:p text:style-name="last-al">
            <draw:frame><draw:text-box><text:section text:name="plaatje_id1-3-2-2-1-12-1" text:style-name="plaatje">
              <text:p text:style-name="illustratie_id1-3-2-2-1-12-1-1"><draw:frame draw:style-name="illustratie_id1-3-2-2-1-12-1-1" text:anchor-type="paragraph" svg:width="140mm" svg:height="126.7mm"><draw:image xlink:href="Pictures/verwZwaneblstri2bf0b8eb-9610-46f9-9da0-f0c353cb159d.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ppingedam, </text:span>
            <text:span text:style-name="datum">18-06-2026</text:span>
          </text:p>
          </text:section>
          <text:section text:name="ondertekening_id1-3-2-3-2">
            <text:p><text:span text:style-name="functie">Burgemeester en wethouders van de gemeente Eemsdelta,</text:span></text:p>
            <text:p><text:span text:style-name="deze">Namens dezen,</text:span></text:p>
            <text:p><text:span text:style-name="ondertekening_naam">
            <text:span text:style-name="voornaam">Doreen Edeler</text:span>
            <text:span text:style-name="achternaam"/>
          </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vetcur">Mededelingen </text:p>
          <text:p text:style-name="bezwaarschrift_al">
          <text:span text:style-name="nadrukondlijn">Bekendmaking en Inzage besluit</text:span>
        </text:p>
          <text:p text:style-name="bezwaarschrift_al">Dit besluit wordt bekendgemaakt in het Gemeenteblad via overheid.nl, overeenkomstig artikel 26 BABW. Het besluit treedt in werking na bekendmaking. Dit volgt uit artikel 3:40 van de Algemene wet bestuursrecht.</text:p>
          <text:p text:style-name="bezwaarschrift_al">Het besluit en de situatieschets liggen gedurende zes weken op afspraak ter inzage bij de gemeente Eemsdelta.</text:p>
          <text:p text:style-name="bezwaarschrift_al">
          <text:span text:style-name="nadrukondlijn">Bezwaar- of beroepsclausule</text:span>
        </text:p>
          <text:p text:style-name="bezwaarschrift_al">Bent u belanghebbende en bent u het niet eens met dit besluit? Dan kunt u binnen zes weken na de dag van bekendmaking bezwaar maken bij het college van burgemeester en wethouders van Eemsdelta.</text:p>
          <text:p text:style-name="bezwaarschrift_al">Een bezwaarschrift moet in ieder geval bevatten:</text:p>
          <text:p text:style-name="bezwaarschrift_al">· uw naam en adres; </text:p>
          <text:p text:style-name="bezwaarschrift_al">· de datum; </text:p>
          <text:p text:style-name="bezwaarschrift_al">· een omschrijving van het besluit waartegen u bezwaar maakt;</text:p>
          <text:p text:style-name="bezwaarschrift_al"> · de redenen waarom u bezwaar maakt; </text:p>
          <text:p text:style-name="bezwaarschrift_al">· uw handtekening.</text:p>
          <text:p text:style-name="bezwaarschrift_al">U kunt uw bezwaarschrift sturen naar:</text:p>
          <text:p text:style-name="bezwaarschrift_al">College van burgemeester en wethouders van Eemsdelta Postbus 15 9900 AA Appingedam</text:p>
          <text:p text:style-name="bezwaarschrift_al">U kunt ook digitaal bezwaar maken. Let op: het indienen van een bezwaarschrift schorst de werking van dit besluit niet.</text:p>
          <text:p text:style-name="bezwaarschrift_al">
          <text:span text:style-name="nadrukondlijn">Voorlopige voorziening</text:span>
        </text:p>
          <text:p text:style-name="bezwaarschrift_al">Heeft u bezwaar gemaakt en is er sprake van spoed? Dan kunt u de voorzieningenrechter van de rechtbank Noord-Nederland vragen om een voorlopige voorziening te treffen. Een verzoek om voorlopige voorziening kunt u indienen bij: Rechtbank Noord-Nederland Afdeling bestuursrecht Postbus 150 9700 AD Groningen</text:p>
          <text:p text:style-name="bezwaarschrift_al">U kunt het verzoek ook digitaal indienen via www.rechtspraak.nl. Voor het indienen van een verzoek om voorlopige voorziening moet u griffierech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style:style style:family="paragraph" style:name="illustratie_id1-3-2-2-1-10-1-1" style:parent-style-name="Standard">
      <style:paragraph-properties style:line-spacing="0mm" style:text-autospace="none" ofo:line-height="0.001cm"/>
    </style:style>
    <style:style style:family="graphic" style:name="illustratie_id1-3-2-2-1-10-1-1" style:parent-style-name="Standard">
      <style:graphic-properties style:horizontal-pos="left" style:horizontal-rel="paragraph" style:vertical-pos="top" style:vertical-rel="paragraph" style:wrap="none" ofo:margin-right="3mm"/>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23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emsdelta - gehandicaptenparkeerplaats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95592</meta:user-defined>
    <meta:user-defined meta:name="OVERHEIDop.verkeersbordcode">E6</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erwijderen Gehandicaptenparkeerplaatsen op kenteken op meerdere locaties in de gemeente Eemsdelta</meta:user-defined>
    <meta:user-defined meta:name="DCTERMS.W3CDTF/DCTERMS.available">2026-08-19</meta:user-defined>
    <meta:user-defined meta:name="DCTERMS.W3CDTF/OVERHEIDop.jaargang">2026</meta:user-defined>
    <meta:user-defined meta:name="OVERHEIDop.publicationIssue">392386</meta:user-defined>
    <meta:user-defined meta:name="OVERHEIDop.GmbID/DC.identifier">gmb-2026-392386</meta:user-defined>
    <meta:user-defined meta:name="OVERHEIDop.versieInformatie"/>
  </office:meta>
</office:document-meta>
</file>