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Kreeftstraat 4 1033EL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snoeien van 1 boom</text:p>
            <text:p text:style-name="common-al">Besluit: verleend</text:p>
            <text:p text:style-name="common-al">Besluit verzonden op: 17-08-2026</text:p>
            <text:p text:style-name="common-al">Zaakadres: Kreeftstraat 4 1033EL Amsterdam</text:p>
            <text:p text:style-name="common-al">Zaaknummer: Z2026-014252</text:p>
            <text:p text:style-name="common-al">DSO-nummer: 2026033000547</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14252"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3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4252</meta:user-defined>
    <meta:user-defined meta:name="DCTERMS.abstract">snoeien van 1 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Kreeftstraat 4 1033EL Amsterdam Noord</meta:user-defined>
    <meta:user-defined meta:name="DCTERMS.W3CDTF/DCTERMS.available">2026-08-19</meta:user-defined>
    <meta:user-defined meta:name="DCTERMS.W3CDTF/OVERHEIDop.jaargang">2026</meta:user-defined>
    <meta:user-defined meta:name="OVERHEIDop.externeBijlage">Z2026-014252 OW Beschikking|exb-2026-29316</meta:user-defined>
    <meta:user-defined meta:name="OVERHEIDop.externeBijlage">B001_aanvraagformulier samenvatting|exb-2026-29317</meta:user-defined>
    <meta:user-defined meta:name="OVERHEIDop.publicationIssue">392384</meta:user-defined>
    <meta:user-defined meta:name="OVERHEIDop.GmbID/DC.identifier">gmb-2026-392384</meta:user-defined>
    <meta:user-defined meta:name="OVERHEIDop.versieInformatie"/>
  </office:meta>
</office:document-meta>
</file>