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exploiteren van Korfbal vereniging Bladella aan Egyptischedijk 9C 5531NE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7-08-2026 een exploitatievergunning verleend. De gemeente geeft hiermee toestemming voor het exploiteren van Korfbal vereniging Bladella aan Egyptischedijk 9C 5531NE Bladel. Het kenmerk van de gemeente voor deze zaak is ZBLA2026-001293.</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238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8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8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293</meta:user-defined>
    <meta:user-defined meta:name="DCTERMS.abstract">exploiteren van Korfbal vereniging Bladella</meta:user-defined>
    <dc:language>nl</dc:language>
    <meta:user-defined meta:name="OVERHEIDop.locatietype/OVERHEIDop.gebiedsmarkering">Punt</meta:user-defined>
    <meta:user-defined meta:name="DC.title">Vergunning voor het exploiteren van Korfbal vereniging Bladella aan Egyptischedijk 9C 5531NE Bladel</meta:user-defined>
    <meta:user-defined meta:name="DCTERMS.W3CDTF/DCTERMS.available">2026-08-19</meta:user-defined>
    <meta:user-defined meta:name="DCTERMS.W3CDTF/OVERHEIDop.jaargang">2026</meta:user-defined>
    <meta:user-defined meta:name="OVERHEIDop.publicationIssue">392382</meta:user-defined>
    <meta:user-defined meta:name="OVERHEIDop.GmbID/DC.identifier">gmb-2026-392382</meta:user-defined>
    <meta:user-defined meta:name="OVERHEIDop.versieInformatie"/>
  </office:meta>
</office:document-meta>
</file>