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tijdelijke woonvoorziening aan Boskrâne 17, 9269 LB Feanwâlden, Boskrâne 17 9269 LB Feanwâlden</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88390. De omgevingsvergunning is verleend. De gemeente geeft hiermee toestemming voor het plaatsen van een tijdelijke woonvoorziening aan Boskrâne 17, 9269 LB Feanwâlden, Boskrâne 17 9269 LB Feanwâlden. Dit is een buitenplanse omgevingsplanactiviteit.</text:p>
            <text:p text:style-name="common-al">
            
          </text:p>
            <text:p text:style-name="common-al">Het besluit is verzonden op 17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23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88390</meta:user-defined>
    <meta:user-defined meta:name="DCTERMS.abstract">Verleende omgevingsvergunning voor een buitenplanse omgevingsplanactiviteit op locatie Boskrâne 17, 9269 LB Feanwâlden, Boskrâne 17 9269 LB Feanwâlden.</meta:user-defined>
    <dc:language>nl</dc:language>
    <meta:user-defined meta:name="DC.title">Besluit op aanvraag omgevingsvergunning voor het plaatsen van een tijdelijke woonvoorziening aan Boskrâne 17, 9269 LB Feanwâlden, Boskrâne 17 9269 LB Feanwâlden</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29315</meta:user-defined>
    <meta:user-defined meta:name="OVERHEIDop.publicationIssue">392381</meta:user-defined>
    <meta:user-defined meta:name="OVERHEIDop.GmbID/DC.identifier">gmb-2026-392381</meta:user-defined>
    <meta:user-defined meta:name="OVERHEIDop.versieInformatie"/>
  </office:meta>
</office:document-meta>
</file>