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kofferbakverkoop Develpark, Parklaan in Zwijndrecht.</text:p>
      <text:section text:name="zakelijke-mededeling_id1-3-2" text:style-name="zakelijke-mededeling">
        <text:section text:name="zakelijke-mededeling-tekst_id1-3-2-1" text:style-name="zakelijke-mededeling-tekst">
          <text:section text:name="tekst_id1-3-2-1-1" text:style-name="tekst">
            <text:p text:style-name="common-al">De gemeente heeft een evenementenvergunning verleend. Hiermee is toestemming gegeven voor de volgende activiteit(en):</text:p>
            <text:p text:style-name="common-al">· Kofferbakverkoop Develpark</text:p>
            <text:p text:style-name="common-al">· Develpark, Parklaan in Zwijndrecht</text:p>
            <text:p text:style-name="common-al">· 10 oktober 2026 van 10.00 tot 16.00 uur</text:p>
            <text:p text:style-name="common-al">· Z2026-10668/25098</text:p>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28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9237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7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7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wijndrecht</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10668</meta:user-defined>
    <meta:user-defined meta:name="DCTERMS.abstract">Betreft:  Besluit op locatie Parklaan</meta:user-defined>
    <dc:language>nl</dc:language>
    <meta:user-defined meta:name="OVERHEIDop.locatietype/OVERHEIDop.gebiedsmarkering">Vlak</meta:user-defined>
    <meta:user-defined meta:name="DC.title">Evenementenvergunning kofferbakverkoop Develpark, Parklaan in Zwijndrecht.</meta:user-defined>
    <meta:user-defined meta:name="DCTERMS.W3CDTF/DCTERMS.available">2026-08-19</meta:user-defined>
    <meta:user-defined meta:name="DCTERMS.W3CDTF/OVERHEIDop.jaargang">2026</meta:user-defined>
    <meta:user-defined meta:name="OVERHEIDop.publicationIssue">392376</meta:user-defined>
    <meta:user-defined meta:name="OVERHEIDop.GmbID/DC.identifier">gmb-2026-392376</meta:user-defined>
    <meta:user-defined meta:name="OVERHEIDop.versieInformatie"/>
  </office:meta>
</office:document-meta>
</file>