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7124132i657472b0-9884-4ad2-aa17-052382a1d2e7.png" manifest:media-type="image/png"/>
  <manifest:file-entry manifest:full-path="Pictures/Schermafbeelding2026-08-17124146id21ce3ff-fdab-4532-9dfe-8ca51b18ae3a.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2-2">
      <text:list-level-style-bullet text:bullet-char="•" text:level="1">
        <style:list-level-properties text:min-label-width="10mm"/>
      </text:list-level-style-bullet>
    </text:list-style>
    <text:list-style style:name="id1-3-2-1-2-2-1">
      <text:list-level-style-bullet text:bullet-char="•" text:level="1">
        <style:list-level-properties text:min-label-width="10mm"/>
      </text:list-level-style-bullet>
    </text:list-style>
    <text:list-style style:name="id1-3-2-1-2-2-2">
      <text:list-level-style-bullet text:bullet-char="•" text:level="1">
        <style:list-level-properties text:min-label-width="10mm"/>
      </text:list-level-style-bullet>
    </text:list-style>
    <text:list-style style:name="id1-3-2-1-2-2-3">
      <text:list-level-style-bullet text:bullet-char="•" text:level="1">
        <style:list-level-properties text:min-label-width="10mm"/>
      </text:list-level-style-bullet>
    </text:list-style>
    <text:list-style style:name="id1-3-2-1-2-2-4">
      <text:list-level-style-bullet text:bullet-char="•" text:level="1">
        <style:list-level-properties text:min-label-width="10mm"/>
      </text:list-level-style-bullet>
    </text:list-style>
    <text:list-style style:name="id1-3-2-1-2-2-5">
      <text:list-level-style-bullet text:bullet-char="•" text:level="1">
        <style:list-level-properties text:min-label-width="10mm"/>
      </text:list-level-style-bullet>
    </text:list-style>
    <text:list-style style:name="id1-3-2-1-2-2-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2-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2-5-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2-2-5-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2-2-5-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2-2-5-3-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2-2-5-3-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2-2-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2-2-5-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2-2-5-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2-2-5-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2-3">
      <text:list-level-style-bullet text:bullet-char="•" text:level="1">
        <style:list-level-properties text:min-label-width="10mm"/>
      </text:list-level-style-bullet>
    </text:list-style>
    <text:list-style style:name="id1-3-2-1-2-3-1">
      <text:list-level-style-bullet text:bullet-char="•" text:level="1">
        <style:list-level-properties text:min-label-width="10mm"/>
      </text:list-level-style-bullet>
    </text:list-style>
    <text:list-style style:name="id1-3-2-1-2-3-2">
      <text:list-level-style-bullet text:bullet-char="•" text:level="1">
        <style:list-level-properties text:min-label-width="10mm"/>
      </text:list-level-style-bullet>
    </text:list-style>
    <text:list-style style:name="id1-3-2-1-2-3-3">
      <text:list-level-style-bullet text:bullet-char="•" text:level="1">
        <style:list-level-properties text:min-label-width="10mm"/>
      </text:list-level-style-bullet>
    </text:list-style>
    <text:list-style style:name="id1-3-2-1-2-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2-1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2-1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2-1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2-1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2-1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2-15-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2-15-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1-2-16">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2-16-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2-16-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2-16-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2-16-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2-16-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2-17">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2-17-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2-17-2">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2-17-3">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2-17-4">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2-21">
      <text:list-level-style-bullet text:bullet-char="•" text:level="1">
        <style:list-level-properties text:min-label-width="10mm"/>
      </text:list-level-style-bullet>
    </text:list-style>
    <text:list-style style:name="id1-3-2-1-2-21-1">
      <text:list-level-style-bullet text:bullet-char="•" text:level="1">
        <style:list-level-properties text:min-label-width="10mm"/>
      </text:list-level-style-bullet>
    </text:list-style>
    <text:list-style style:name="id1-3-2-1-2-21-2">
      <text:list-level-style-bullet text:bullet-char="•" text:level="1">
        <style:list-level-properties text:min-label-width="10mm"/>
      </text:list-level-style-bullet>
    </text:list-style>
    <text:list-style style:name="id1-3-2-1-2-21-3">
      <text:list-level-style-bullet text:bullet-char="•" text:level="1">
        <style:list-level-properties text:min-label-width="10mm"/>
      </text:list-level-style-bullet>
    </text:list-style>
    <text:list-style style:name="id1-3-2-1-2-21-4">
      <text:list-level-style-bullet text:bullet-char="•" text:level="1">
        <style:list-level-properties text:min-label-width="10mm"/>
      </text:list-level-style-bullet>
    </text:list-style>
    <text:list-style style:name="id1-3-2-1-2-21-5">
      <text:list-level-style-bullet text:bullet-char="•" text:level="1">
        <style:list-level-properties text:min-label-width="10mm"/>
      </text:list-level-style-bullet>
    </text:list-style>
    <text:list-style style:name="id1-3-2-1-2-21-6">
      <text:list-level-style-bullet text:bullet-char="•" text:level="1">
        <style:list-level-properties text:min-label-width="10mm"/>
      </text:list-level-style-bullet>
    </text:list-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Rectificatie: Verkeersbesluit voor de herinrichting op grond van Visie Ringdijk aan Cruquiusdijk/Vijfhuizerdijk te Vijfhuizen</text:p>
      <text:section text:name="regeling_id1-3-2" text:style-name="regeling">
        <text:section text:name="aanhef_id1-3-2-1" text:style-name="aanhef">
          <text:section text:name="context_id1-3-2-1-1" text:style-name="context">
            <text:p text:style-name="context.al">[Deze publicatie betreft een rectificatie omdat er onder het stukje overweging en informatie een onjuist adres was opgenomen. De oorspronkelijke publicatie is op 14 augustus 2026 bekendgemaakt<text:span text:style-name="nadrukvet">, </text:span>beschikbaar via <text:a xlink:href="https://zoek.officielebekendmakingen.nl/gmb-2026-386629.html" xlink:type="simple"><text:span text:style-name="nadrukondlijn">Gemeenteblad 2026, 386629</text:span></text:a>.]</text:p>
            <text:p text:style-name="context.al">XS-26080607.2642</text:p>
            <text:p text:style-name="context_bottom"/>
          </text:section>
          <text:section text:name="considerans_id1-3-2-1-2" text:style-name="considerans">
            <text:p text:style-name="considerans.al">Gelet op het volgende: </text:p>
            <text:list text:style-name="id1-3-2-1-2-2">
              <text:list-item text:style-override="id1-3-2-1-2-2-1">
                <text:number>•</text:number>
                <text:p text:style-name="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list-item>
              <text:list-item text:style-override="id1-3-2-1-2-2-2">
                <text:number>•</text:number>
                <text:p text:style-name="al"> Op grond van artikel 15, tweede lid, van de Wegenverkeerswet 1994 moet een verkeersbesluit worden genomen indien de maatregelen leiden tot een beperking of uitbreiding van het aantal categorieën weggebruikers dat van een weg of weggedeelte gebruik kan maken.</text:p>
              </text:list-item>
              <text:list-item text:style-override="id1-3-2-1-2-2-3">
                <text:number>•</text:number>
                <text:p text:style-name="al"> De Algemene wet bestuursrecht (AWB) vereist zorgvuldigheid en belangenafweging bij de totstandkoming van besluiten, waaronder verkeersbesluiten. Artikel 3:2 van de AWB schrijft voor dat het bestuursorgaan de nodige kennis omtrent de relevante feiten en de af te wegen belangen vergaart. Naast de belangenafweging bepaalt artikel 3:4 van de AWB dat de voor een of meer belanghebbenden nadelige gevolgen niet onevenredig mogen zijn in verhouding tot de met het besluit te dienen doelen.</text:p>
              </text:list-item>
              <text:list-item text:style-override="id1-3-2-1-2-2-4">
                <text:number>•</text:number>
                <text:p text:style-name="al"> Artikel 21 van het BABW bevat voorschriften omtrent de motivering van verkeersbesluiten. Het verkeersbesluit moet in ieder geval weergeven welke doelstelling of doelstellingen met het verkeersbesluit worden beoogd. Daarbij moet worden aangegeven welke van de in artikel 2, eerste en tweede lid van de Wegenverkeerswet 1994 genoemde belangen ten grondslag liggen aan het besluit. Indien tevens andere van die belangen in het geding zijn, wordt voorts aangegeven op welke wijze de belangen tegen elkaar zijn afgewogen. </text:p>
              </text:list-item>
              <text:list-item text:style-override="id1-3-2-1-2-2-5">
                <text:number>•</text:number>
                <text:p text:style-name="al"> Artikel 2 van de Wegenverkeerswet noemt de volgende doelen:</text:p>
                <text:list text:style-name="id1-3-2-1-2-2-5-3">
                  <text:list-item text:style-override="id1-3-2-1-2-2-5-3-1">
                    <text:number>1.</text:number>
                    <text:p text:style-name="al">In eerste instantie: </text:p>
                    <text:list text:style-name="id1-3-2-1-2-2-5-3-1-3">
                      <text:list-item text:style-override="id1-3-2-1-2-2-5-3-1-3-1">
                        <text:number>a.</text:number>
                        <text:p text:style-name="al">het verzekeren van de veiligheid op de weg; </text:p>
                      </text:list-item>
                      <text:list-item text:style-override="id1-3-2-1-2-2-5-3-1-3-2">
                        <text:number>b.</text:number>
                        <text:p text:style-name="al">het beschermen van weggebruikers en passagiers; </text:p>
                      </text:list-item>
                      <text:list-item text:style-override="id1-3-2-1-2-2-5-3-1-3-3">
                        <text:number>c.</text:number>
                        <text:p text:style-name="al">het in stand houden van de weg en het waarborgen van de bruikbaarheid daarvan; </text:p>
                      </text:list-item>
                      <text:list-item text:style-override="id1-3-2-1-2-2-5-3-1-3-4">
                        <text:number>d.</text:number>
                        <text:p text:style-name="al">het zoveel mogelijk waarborgen van de vrijheid van het verkeer.</text:p>
                      </text:list-item>
                    </text:list>
                  </text:list-item>
                  <text:list-item text:style-override="id1-3-2-1-2-2-5-3-2">
                    <text:number>2.</text:number>
                    <text:p text:style-name="al"> In tweede instantie ook voor: </text:p>
                    <text:list text:style-name="id1-3-2-1-2-2-5-3-2-3">
                      <text:list-item text:style-override="id1-3-2-1-2-2-5-3-2-3-1">
                        <text:number>a.</text:number>
                        <text:p text:style-name="al">het voorkomen of beperken van door het verkeer veroorzaakte overlast, hinder of schade alsmede de gevolgen voor het milieu, bedoeld in de Wet milieubeheer; </text:p>
                      </text:list-item>
                      <text:list-item text:style-override="id1-3-2-1-2-2-5-3-2-3-2">
                        <text:number>b.</text:number>
                        <text:p text:style-name="al">het voorkomen of beperken van door het verkeer veroorzaakte aantasting van het karakter of van de functie van objecten of gebieden. </text:p>
                      </text:list-item>
                    </text:list>
                  </text:list-item>
                </text:list>
              </text:list-item>
            </text:list>
            <text:list text:style-name="id1-3-2-1-2-3">
              <text:list-item text:style-override="id1-3-2-1-2-3-1">
                <text:number>•</text:number>
                <text:p text:style-name="al">Overeenkomstig artikel 24 van het Besluit administratieve bepalingen inzake het wegverkeer (BABW) dient overleg te worden gevoerd met de korpschef van de Nationale Politie.</text:p>
              </text:list-item>
              <text:list-item text:style-override="id1-3-2-1-2-3-2">
                <text:number>•</text:number>
                <text:p text:style-name="al"> De vermelde wegen zijn in eigendom, beheer en onderhoud van de gemeente Haarlemmermeer.</text:p>
              </text:list-item>
              <text:list-item text:style-override="id1-3-2-1-2-3-3">
                <text:number>•</text:number>
                <text:p text:style-name="al"> Krachtens artikel 18, lid 1 onder d, van de Wegenverkeerswet 1994 worden verkeersbesluiten genomen door het college van B&amp;W. </text:p>
              </text:list-item>
            </text:list>
            <text:p text:style-name="considerans.al">In het Mandaat-, machtiging en volmachtbesluit Haarlemmermeer 2026 is de bevoegdheid tot het nemen en intrekken van verkeersbesluiten een ondermandaat verleend aan de cluster- en teammanagers van de cluster B&amp;O (Beheer &amp; Onderhoud). De maatregelen vallen hieronder.</text:p>
            <text:p text:style-name="considerans.al">
            <text:span text:style-name="nadrukvet">Overwegingen en motivatie</text:span>
          </text:p>
            <text:p text:style-name="considerans.al">Een deel van de Cruquiusdijk en de Vijfhuizerdijk in Vijfhuizen wordt opnieuw ingericht. De herinrichting vindt plaats volgens de afspraken gemaakt in de door de gemeenteraad vastgestelde Visie Ringdijk en de input uit de informatiebijeenkomsten van het inrichtingsontwerp. </text:p>
            <text:p text:style-name="considerans.al">Dat betekent vooral dat de aanwezigheid van fietsers wordt benadrukt door de aanleg van een fietsstraat. De fietsstraat wordt aangelegd over het traject tussen het Liniepad en de bebouwde komgrens net ten noorden van de d’Yserinckweg. In het gebied waar de fietsstraat wordt aangelegd wordt de maximum snelheid verlaagd van 50 km/u naar 30 km/u op het deel tussen het Liniepad en De Klugt. Op het overige deel, dus tussen De Klugt en de bebouwde komgrens net ten noorden van de d’Yserinckweg blijft de maximum snelheid van 30 km/u gehandhaafd. Dit met de kanttekening dat er over een kort gedeelte tussen de bebouwde komgrens en het begin van de fietsstraat 50 km/u wordt ingesteld om, conform de visie Ringdijk, trapsgewijs de snelheid omlaag te brengen.</text:p>
            <text:p text:style-name="considerans.al">Om de verkeersveiligheid te verbeteren worden de wegversmallingen (chicanes) verwijderd. Deze versmallingen blijken met name voor fietsers hinderlijk en gevaarlijk.</text:p>
            <text:p text:style-name="considerans.al">Het verkeer dat vanuit De Klugt en vanuit de d’Yserinckweg komt zal met de aanleg van de fietsstraat voorrang moeten verlenen op het verkeer op de Vijfhuizerdijk. Ondanks het 30 km/u regime leggen we fietsstraten namelijk in de voorrang om het fietsverkeer te stimuleren. </text:p>
            <text:p text:style-name="considerans.al">Op dit moment geldt er een adviessnelheid van 30 km/u op het gedeelte tussen de zuidelijke bebouwde komgrens en net ten noorden van het Liniepad. Omdat de fietsstraat en de 30 km/u zone net ten zuiden van het Liniepad begint worden de borden met betrekking tot de adviessnelheid verplaatst. Wel behouden we deze adviessnelheid op de rest van het wegvak omdat deze al zeker sinds 2002 is ingesteld. In 2017 is een verkeersbesluit genomen voor het vervangen van de chicanes door verkeersplateaus waarbij specifiek vermeld staat dat naar aanleiding van een bewonersbijeenkomst de adviessnelheid van 30 km/u behouden zou blijven. In het project voor de fietsstraat is het wegvak ter hoogte van de woonboten geen onderdeel van de scope en tijdens de bewonersbijeenkomst voor de fietsstraat is hierover ook niet gesproken. Daarom behouden we dus deze adviessnelheid van 30 km/u. Echter omdat de fietsstraat, in combinatie met de maximumsnelheid van 30 km/u net ten zuiden van het Liniepad begint, wordt over een kort weggedeelte de adviessnelheid formeel ingetrokken.</text:p>
            <text:p text:style-name="considerans.al">Met de maatregelen wordt beoogd de verkeersveiligheid te waarborgen en de leefbaarheid en de waarde voor het recreatieve verkeer te verbeteren. De inrichting heeft tevens als doel de cultuurhistorische waarde van de Ringdijk te behouden en verder te versterken. </text:p>
            <text:p text:style-name="considerans.al">Met dit project voor de herinrichting van een deel van de Cruquiusdijk en de Vijfhuizerdijk in Vijfhuizen op grond van de door de gemeenteraad vastgestelde Visie Ringdijk wordt ook de bebouwde komgrens aangepast. Op dit moment ligt de zuidelijke grens van de bebouwde kom namelijk ver buiten de bewoonde wereld waardoor er niet wordt voldaan aan de eisen voor een bebouwde kom en waardoor je als bestuurder ook helemaal niet de indruk hebt dat je binnen de bebouwde kom rijdt. We schuiven de grens van de bebouwde kom daarom ongeveer 175 op in noordelijke richting vlak voor de eerste woning (woonboot). Separaat aan dit verkeersbesluit wordt hiervoor een komgrenzenbesluit genomen. </text:p>
            <text:p text:style-name="considerans.al">
            <text:span text:style-name="nadrukvet">Maatregelen (bebording en belijning)</text:span>
          </text:p>
            <text:p text:style-name="considerans.al">De volgende maatregelen wordt getroffen:</text:p>
            <text:list text:style-name="id1-3-2-1-2-15">
              <text:list-item text:style-override="id1-3-2-1-2-15-1">
                <text:number>1.</text:number>
                <text:p text:style-name="al">Het intrekken van de voorrangsregelingen behorende bij de wegversmallingen op de Vijfhuizerdijk, door het verwijderen van borden conform model F5 en F6 RVV 1990;</text:p>
              </text:list-item>
              <text:list-item text:style-override="id1-3-2-1-2-15-2">
                <text:number>2.</text:number>
                <text:p text:style-name="al"> Het aanpassen van de maximumsnelheid door het verwijderen en plaatsen van borden conform model A1 en A2 RVV 1990 op de volgende locaties:</text:p>
                <text:list text:style-name="id1-3-2-1-2-15-2-3">
                  <text:list-item text:style-override="id1-3-2-1-2-15-2-3-1">
                    <text:number>a.</text:number>
                    <text:p text:style-name="al">Op de Cruquiusdijk het verplaatsen van de borden A0150 en A0160 over een lengte van ongeveer 175 als gevolg van de verplaatsing van de bebouwde komgrens;</text:p>
                  </text:list-item>
                  <text:list-item text:style-override="id1-3-2-1-2-15-2-3-2">
                    <text:number>b.</text:number>
                    <text:p text:style-name="al"> Op de Cruquiusdijk het plaatsen van borden A0130zb en A0130ze direct ten zuiden van het Liniepad;</text:p>
                  </text:list-item>
                  <text:list-item text:style-override="id1-3-2-1-2-15-2-3-3">
                    <text:number>c.</text:number>
                    <text:p text:style-name="al"> Op het Liniepad het plaatsen van borden A0130zb en A0130ze direct ten oosten van de Cruquiusdijk;</text:p>
                  </text:list-item>
                  <text:list-item text:style-override="id1-3-2-1-2-15-2-3-4">
                    <text:number>d.</text:number>
                    <text:p text:style-name="al"> Op de Cruquiusdijk het verwijderen van borden A0130zb en A0130ze direct ten zuiden van De Klugt;</text:p>
                  </text:list-item>
                  <text:list-item text:style-override="id1-3-2-1-2-15-2-3-5">
                    <text:number>e.</text:number>
                    <text:p text:style-name="al"> Op de Vijfhuizerdijk het plaatsen van borden A0130zb en A0130ze iets ten zuiden van de bebouwde komgrens;</text:p>
                  </text:list-item>
                  <text:list-item text:style-override="id1-3-2-1-2-15-2-3-6">
                    <text:number>f.</text:number>
                    <text:p text:style-name="al"> Op de Vijfhuizerdijk het vervangen van borden A150 door borden A0130zb in het komportaal ter hoogte van de bebouwde komgrens;</text:p>
                  </text:list-item>
                </text:list>
              </text:list-item>
            </text:list>
            <text:list text:style-name="id1-3-2-1-2-16">
              <text:list-item text:style-override="id1-3-2-1-2-16-1">
                <text:number>3.</text:number>
                <text:p text:style-name="al">Het aanpassen van de adviessnelheid door het verwijderen en plaatsen van borden conform model A4 en A5 RVV 1990 op de volgende locaties:</text:p>
                <text:list text:style-name="id1-3-2-1-2-16-1-3">
                  <text:list-item text:style-override="id1-3-2-1-2-16-1-3-1">
                    <text:number>a.</text:number>
                    <text:p text:style-name="al">Op de Cruquiusdijk het verwijderen van bord A0530 ter hoogte van de nieuwe bebouwde komgrens en dus als gevolg van de verplaatsing van de bebouwde komgrens;</text:p>
                  </text:list-item>
                  <text:list-item text:style-override="id1-3-2-1-2-16-1-3-2">
                    <text:number>b.</text:number>
                    <text:p text:style-name="al"> Op de Cruquiusdijk het verplaatsen van bord A0430 in zuidelijke richting waar de fietsstraat en de 30 km/u zone begint en eindigt;</text:p>
                  </text:list-item>
                  <text:list-item text:style-override="id1-3-2-1-2-16-1-3-3">
                    <text:number>c.</text:number>
                    <text:p text:style-name="al"> Op de Cruquiusdijk het verwijderen van bord A0530, direct ten noorden van het Liniepad;</text:p>
                  </text:list-item>
                </text:list>
              </text:list-item>
            </text:list>
            <text:list text:style-name="id1-3-2-1-2-17">
              <text:list-item text:style-override="id1-3-2-1-2-17-1">
                <text:number>4.</text:number>
                <text:p text:style-name="al">Het aanpassen van het verbod voor motorvoertuigen om elkaar onderling in te halen op de Cruquiusdijk, door het verplaatsen van borden conform model F1 RVV 1990, inclusief het onderbord waarop is aangegeven dat het wel is toegestaan om landbouwvoertuigen in te halen, over een lengte van ongeveer 175 als gevolg van de verplaatsing van de bebouwde komgrens;</text:p>
              </text:list-item>
              <text:list-item text:style-override="id1-3-2-1-2-17-2">
                <text:number>5.</text:number>
                <text:p text:style-name="al"> Het aanduiden van een fietsstraat op een deel van de Cruquiusdijk en de Vijfhuizerdijk over het traject tussen het Liniepad en de bebouwde komgrens net ten noorden van de d’Yserinckweg, door het plaatsen van borden conform model L51 RVV 1990 (niet verkeersbesluit-plichtig);</text:p>
              </text:list-item>
              <text:list-item text:style-override="id1-3-2-1-2-17-3">
                <text:number>6.</text:number>
                <text:p text:style-name="al"> Het instellen van een voorrangsregeling op het kruispunt Vijfhuizerdijk – De Klugt en op het kruispunt Vijfhuizerdijk – d’Yserinckweg, zodanig dat het verkeer vanuit De Klugt en vanuit de d’Yserinckweg voorrang verleent aan het verkeer dat op de Vijfhuizerdijk rijdt, door het plaatsen van borden conform model B4, B5 en B6 RVV 1990 en haaientanden conform artikel 80 RVV 1990;</text:p>
              </text:list-item>
              <text:list-item text:style-override="id1-3-2-1-2-17-4">
                <text:number>7.</text:number>
                <text:p text:style-name="al"> Het verwijderen van waarschuwingsborden conform model J24 en J38 RVV 1990 (niet verkeersbesluit-plichtig);</text:p>
              </text:list-item>
            </text:list>
            <text:p text:style-name="considerans.al">Bovenstaande maatregelen staan aangegeven op de bij dit besluit behorende tekening met het nummer 4235320-1038.</text:p>
            <text:p text:style-name="considerans.al">
            <text:span text:style-name="nadrukvet">Motivering Wegenverkeerswet 1994 (Wvw 1994):</text:span>
          </text:p>
            <text:p text:style-name="considerans.al">Motivatie van de maatregel geschiedt uit het oogpunt van: </text:p>
            <text:list text:style-name="id1-3-2-1-2-21">
              <text:list-item text:style-override="id1-3-2-1-2-21-1">
                <text:number>•</text:number>
                <text:p text:style-name="al">artikel 2, lid 1a van de Wegenverkeerswet (Wvw) 1994, het verzekeren van de veiligheid op de weg;</text:p>
              </text:list-item>
              <text:list-item text:style-override="id1-3-2-1-2-21-2">
                <text:number>•</text:number>
                <text:p text:style-name="al"> artikel 2, lid 1b van de Wegenverkeerswet (Wvw) 1994, het beschermen van weggebruikers en passagiers;</text:p>
              </text:list-item>
              <text:list-item text:style-override="id1-3-2-1-2-21-3">
                <text:number>•</text:number>
                <text:p text:style-name="al"> artikel 2, lid 1c van de Wegenverkeerswet (Wvw) 1994, het in stand houden van de weg en het waarborgen van de bruikbaarheid daarvan; </text:p>
              </text:list-item>
              <text:list-item text:style-override="id1-3-2-1-2-21-4">
                <text:number>•</text:number>
                <text:p text:style-name="al"> artikel 2, lid 1d van de Wegenverkeerswet (Wvw) 1994, het zoveel mogelijk waarborgen van de vrijheid van het verkeer;</text:p>
              </text:list-item>
              <text:list-item text:style-override="id1-3-2-1-2-21-5">
                <text:number>•</text:number>
                <text:p text:style-name="al"> artikel 2, lid 2a van de Wegenverkeerswet (Wvw) 1994, het voorkomen of beperken van door het verkeer veroorzaakte overlast, hinder of schade alsmede de gevolgen voor het milieu, bedoeld in de Wet milieubeheer; </text:p>
              </text:list-item>
              <text:list-item text:style-override="id1-3-2-1-2-21-6">
                <text:number>•</text:number>
                <text:p text:style-name="al"> artikel 2, lid 2b van de Wegenverkeerswet (Wvw) 1994, het voorkomen of beperken van door het verkeer veroorzaakte aantasting van het karakter of van de functie van objecten of gebieden. </text:p>
              </text:list-item>
            </text:list>
            <text:p text:style-name="considerans.al">Door de maatregelen wordt van de belangen genoemd in artikel 2 van de Wegenverkeerswet 1994 er een geschaad, namelijk het zoveel mogelijk waarborgen van de vrijheid van het verkeer (lid 1d). Omdat met de herinrichting de verkeersveiligheid en de leefbaarheid, maar ook de waarde voor het recreatieve verkeer wordt verbeterd, wegen de met het besluit gediende belangen zwaarder.</text:p>
            <text:p text:style-name="considerans.al">
            <text:span text:style-name="nadrukvet">Belangenafweging </text:span>
          </text:p>
            <text:p text:style-name="considerans.al">
            <text:span text:style-name="nadrukondlijn">Bewoners </text:span>
          </text:p>
            <text:p text:style-name="considerans.al">De maatregelen zijn in het belang van bewoners omdat de verkeersveiligheid en de leefbaarheid worden verbeterd. </text:p>
            <text:p text:style-name="considerans.al">
            <text:span text:style-name="nadrukondlijn">Bedrijven</text:span>
          </text:p>
            <text:p text:style-name="considerans.al">De maatregelen hebben geen gevolgen voor bedrijven.</text:p>
            <text:p text:style-name="considerans.al">
            <text:span text:style-name="nadrukondlijn">(Doorgaand) gemotoriseerd verkeer</text:span>
          </text:p>
            <text:p text:style-name="considerans.al">De belangen van doorgaand gemotoriseerd verkeer worden niet geschaad. De Ringdijk heeft geen doorgaande functie. De belangen van het overige gemotoriseerde verkeer worden ook niet geschaad.</text:p>
            <text:p text:style-name="considerans.al">
            <text:span text:style-name="nadrukondlijn">Niet gemotoriseerd verkeer</text:span>
          </text:p>
            <text:p text:style-name="considerans.al">De maatregelen zijn in het belang van niet gemotoriseerd verkeer omdat de verkeersveiligheid en de leefbaarheid worden verbeterd.</text:p>
            <text:p text:style-name="considerans.al">
            <text:span text:style-name="nadrukondlijn">Parkeerders</text:span>
          </text:p>
            <text:p text:style-name="considerans.al">De maatregelen hebben geen gevolgen voor parkeerders. </text:p>
            <text:p text:style-name="considerans.al">
            <text:span text:style-name="nadrukondlijn">Openbaar vervoer </text:span>
          </text:p>
            <text:p text:style-name="considerans.al">De maatregelen hebben geen gevolgen voor openbaar vervoer. </text:p>
            <text:p text:style-name="considerans.al">
            <text:span text:style-name="nadrukondlijn">Nood- en hulpdiensten</text:span>
          </text:p>
            <text:p text:style-name="considerans.al">De maatregelen hebben geen gevolgen voor nood- en hulpdiensten.</text:p>
            <text:p text:style-name="considerans.al">
            <text:span text:style-name="nadrukondlijn">Algemeen belang</text:span>
          </text:p>
            <text:p text:style-name="considerans.al">Met de maatregelen wordt beoogd de verkeersveiligheid te waarborgen en de leefbaarheid en de waarde voor het recreatieve verkeer te verbeteren. Dit is in het algemeen belang. </text:p>
            <text:p text:style-name="considerans.al">
            <text:span text:style-name="nadrukondlijn">Afweging</text:span>
          </text:p>
            <text:p text:style-name="considerans.al">Alles afwegende zijn burgemeester en wethouders van mening dat de maatregel in het algemeen belang is en in bijzonder in het belang van bewoners en langzaam verkeer. Er worden geen belangen onevenredig geschaad. </text:p>
            <text:p text:style-name="considerans.al">
            <text:span text:style-name="nadrukvet">Voorbereiding en overleg</text:span>
          </text:p>
            <text:p text:style-name="considerans.al">De maatregelen komen voort uit het participatietraject dat gevoerd is in het kader van de Visie op de Ringdijk en meerdere bewonersbijeenkomsten voor de bewoners van de Cruquiusdijk en de Vijfhuizerdijk in Vijfhuizen. Om de rechtstreeks bij het verkeersbesluit betrokken belangen goed af te kunnen wegen verdient het de aanbeveling om, vooral bij complexe en omstreden maatregelen, een voorbereidingsprocedure te volgen. Hier is vanaf gezien omdat de maatregel geen complexe maatregel betreft en de belangen voldoende in beeld zijn. Overleg met de Nationale Politie heeft plaatsgevonden in de Werkgroep Verkeer, waarin de door de korpschef gemachtigde medewerker verkeersadvisering, alsmede de Brandweer en Connexxion, vertegenwoordigd zijn. Op 07-07-2026 is dit besluit behandeld in de werkgroep. De leden van de Werkgroep gaan akkoord met de voorgestelde maatregelen.</text:p>
            <text:p text:style-name="considerans.al">
            <text:span text:style-name="nadrukvet">Publicatie</text:span>
          </text:p>
            <text:p text:style-name="considerans.al">Het besluit wordt gepubliceerd in het digitale Gemeenteblad van Haarlemmermeer.</text:p>
            <text:p text:style-name="considerans_bottom"/>
          </text:section>
        </text:section>
        <text:section text:name="regeling-tekst_id1-3-2-2" text:style-name="regeling-tekst">
          <text:section text:name="tekst_id1-3-2-2-1" text:style-name="tekst">
            <text:p text:style-name="common-al">
            <text:span text:style-name="nadrukvet">Besluiten</text:span>
          </text:p>
            <text:p text:style-name="last-al">In overeenstemming met de tekening met het nummer 4235320-1038, die een onderdeel is van dit besluit, wordt besloten tot de volgende verkeersmaatregelen:</text:p>
            <text:list text:style-name="id1-3-2-2-1-3">
              <text:list-item text:style-override="id1-3-2-2-1-3-1">
                <text:number>1.</text:number>
                <text:p text:style-name="al">Het intrekken van de voorrangsregelingen behorende bij de wegversmallingen op de Vijfhuizerdijk, door het verwijderen van borden conform model F5 en F6 uit bijlage I van het Reglement Verkeersregels en Verkeerstekens (RVV) 1990;</text:p>
              </text:list-item>
              <text:list-item text:style-override="id1-3-2-2-1-3-2">
                <text:number>2.</text:number>
                <text:p text:style-name="al">Het aanpassen van de maximumsnelheid door het verwijderen en plaatsen van borden conform model A1 en A2 uit bijlage I van het RVV 1990 op de volgende locaties:</text:p>
                <text:list text:style-name="id1-3-2-2-1-3-2-3">
                  <text:list-item text:style-override="id1-3-2-2-1-3-2-3-1">
                    <text:number>a.</text:number>
                    <text:p text:style-name="al">Op de Cruquiusdijk het verplaatsen van de borden A0150 en A0160 over een lengte van ongeveer 175 als gevolg van de verplaatsing van de bebouwde komgrens;</text:p>
                  </text:list-item>
                  <text:list-item text:style-override="id1-3-2-2-1-3-2-3-2">
                    <text:number>b.</text:number>
                    <text:p text:style-name="al">Op de Cruquiusdijk het plaatsen van borden A0130zb en A0130ze direct ten zuiden van het Liniepad;</text:p>
                  </text:list-item>
                  <text:list-item text:style-override="id1-3-2-2-1-3-2-3-3">
                    <text:number>c.</text:number>
                    <text:p text:style-name="al">Op het Liniepad het plaatsen van borden A0130zb en A0130ze direct ten oosten van de Cruquiusdijk;</text:p>
                  </text:list-item>
                  <text:list-item text:style-override="id1-3-2-2-1-3-2-3-4">
                    <text:number>d.</text:number>
                    <text:p text:style-name="al">Op de Cruquiusdijk het verwijderen van borden A0130zb en A0130ze direct ten zuiden van De Klugt;</text:p>
                  </text:list-item>
                  <text:list-item text:style-override="id1-3-2-2-1-3-2-3-5">
                    <text:number>e.</text:number>
                    <text:p text:style-name="al">Op de Vijfhuizerdijk het plaatsen van borden A0130zb en A0130ze iets ten zuiden van de bebouwde komgrens;</text:p>
                  </text:list-item>
                  <text:list-item text:style-override="id1-3-2-2-1-3-2-3-6">
                    <text:number>f.</text:number>
                    <text:p text:style-name="al">Op de Vijfhuizerdijk het vervangen van borden A150 door borden A0130zb in het komportaal ter hoogte van de bebouwde komgrens;</text:p>
                  </text:list-item>
                </text:list>
              </text:list-item>
              <text:list-item text:style-override="id1-3-2-2-1-3-3">
                <text:number>3.</text:number>
                <text:p text:style-name="al">Het aanpassen van de adviessnelheid door het verwijderen en plaatsen van borden conform model A4 en A5 uit bijlage I van het RVV 1990 op de volgende locaties:</text:p>
                <text:list text:style-name="id1-3-2-2-1-3-3-3">
                  <text:list-item text:style-override="id1-3-2-2-1-3-3-3-1">
                    <text:number>a.</text:number>
                    <text:p text:style-name="al">Op de Cruquiusdijk het verwijderen van bord A0530 ter hoogte van de nieuwe bebouwde komgrens en dus als gevolg van de verplaatsing van de bebouwde komgrens;</text:p>
                  </text:list-item>
                  <text:list-item text:style-override="id1-3-2-2-1-3-3-3-2">
                    <text:number>b.</text:number>
                    <text:p text:style-name="al">Op de Vijfhuizerdijk het verplaatsen van bord A0430 in zuidelijke richting waar de fietsstraat en de 30 km/u zone begint en eindigt;</text:p>
                  </text:list-item>
                  <text:list-item text:style-override="id1-3-2-2-1-3-3-3-3">
                    <text:number>c.</text:number>
                    <text:p text:style-name="al">Op de Vijfhuizerdijk het verwijderen van bord A0530, direct ten noorden van het Liniepad;</text:p>
                  </text:list-item>
                </text:list>
              </text:list-item>
              <text:list-item text:style-override="id1-3-2-2-1-3-4">
                <text:number>4.</text:number>
                <text:p text:style-name="al">Het aanpassen van het verbod voor motorvoertuigen om elkaar onderling in te halen op de Cruquiusdijk, door het verplaatsen van borden conform model F1 uit bijlage I van het RVV 1990, inclusief het onderbord waarop is aangegeven dat het wel is toegestaan om landbouwvoertuigen in te halen, over een lengte van ongeveer 175 als gevolg van de verplaatsing van de bebouwde komgrens;</text:p>
              </text:list-item>
              <text:list-item text:style-override="id1-3-2-2-1-3-5">
                <text:number>5.</text:number>
                <text:p text:style-name="al">Het instellen van een voorrangsregeling op het kruispunt Vijfhuizerdijk – De Klugt en op het kruispunt Vijfhuizerdijk – d’Yserinckweg, zodanig dat het verkeer vanuit De Klugt en vanuit de d’Yserinckweg voorrang verleent aan het verkeer dat op de Vijfhuizerdijk rijdt, door het plaatsen van borden conform model B4, B5 en B6 uit bijlage I van het RVV 1990 en haaientanden conform artikel 80 RVV 1990;</text:p>
              </text:list-item>
              <text:list-item text:style-override="id1-3-2-2-1-3-6">
                <text:number>6.</text:number>
                <text:p text:style-name="al">Dit besluit ter openbare kennis te brengen op 17-08-2026.</text:p>
              </text:list-item>
            </text:list>
            <text:p text:style-name="tekst_bottom"/>
          </text:section>
        </text:section>
        <text:section text:name="regeling-sluiting_id1-3-2-3" text:style-name="regeling-sluiting">
          <text:section text:name="ondertekening_id1-3-2-3-1">
            <text:p><text:span text:style-name="functie">Burgemeester en wethouders van de gemeente Haarlemmermeer,</text:span></text:p>
          </text:section>
          <text:section text:name="ondertekening_id1-3-2-3-2">
            <text:p><text:span text:style-name="deze">namens dezen,</text:span></text:p>
          </text:section>
          <text:section text:name="ondertekening_id1-3-2-3-3">
            <text:p><text:span text:style-name="deze">de teammanager Contract en Uitvoering,</text:span></text:p>
          </text:section>
          <text:section text:name="ondertekening_id1-3-2-3-4">
            <text:p><text:span text:style-name="organisatie">cluster Beheer &amp; Onderhoud</text:span></text:p>
          </text:section>
          <text:section text:name="ondertekening_id1-3-2-3-5">
            <text:p><text:span text:style-name="organisatie">B. Wendelgelst</text:span></text:p>
          </text:section>
        </text:section>
        <text:section text:name="bezwaarschrift_id1-3-2-4" text:style-name="bezwaarschrift">
          <text:p text:style-name="bezwaarschrift_top"/>
          <text:p text:style-name="bezwaarschrift_al">
          <text:span text:style-name="nadrukvet">Terinzagelegging</text:span>
        </text:p>
          <text:p text:style-name="bezwaarschrift_al">Het besluit wordt gepubliceerd in het digitale Gemeenteblad van Haarlemmermeer (overheid.nl). Het besluit en de tekening waarop de maatregelen staan aangegeven, liggen gedurende zes weken vanaf de publicatiedatum voor een ieder na een telefonische afspraak ter inzage op werkdagen van 9.00 tot 17.00 uur in het Informatiecentrum van het raadhuis, Taurusavenue 100 in Hoofddorp.</text:p>
          <text:p text:style-name="bezwaarschrift_al">
          <text:span text:style-name="nadrukvet">Bezwaar</text:span>
        </text:p>
          <text:p text:style-name="bezwaarschrift_al">Op grond van de Algemene wet bestuursrecht kan iedereen wiens belang rechtstreeks bij een besluit is betrokken, binnen zes weken na publicatie van dit besluit een met redenen omkleed bezwaarschrift indienen bij het college van Burgemeester en Wethouders van Haarlemmermeer, het cluster Juridische Zaken van het team Ondersteuning, Postbus 250, 2130 AG Hoofddorp. Het indienen van een bezwaarschrift schorst de werking van dit besluit niet. Gelijktijdig met of na het indienen van een bezwaarschrift kan een verzoek om een voorlopige voorziening worden gericht aan de voorzieningenrechter van de Rechtbank Noord-Holland, p/a Arrondissementsrechtbank Haarlem, sector Bestuursrecht Postbus 1621, 2003 BR Haarlem. Een dergelijk verzoek kan pas worden gedaan als het bezwaarschrift is ingediend en onverwijlde spoed, gelet op het betrokken belang, dat vereist. Voor de behandeling van het verzoek wordt een bedrag aan griffierecht geheven.</text:p>
          <text:p text:style-name="bezwaarschrift_al">
          <draw:frame><draw:text-box><text:section text:name="plaatje_id1-3-2-4-5-1" text:style-name="plaatje">
            <text:p text:style-name="illustratie_id1-3-2-4-5-1-1"><draw:frame draw:style-name="illustratie_id1-3-2-4-5-1-1" text:anchor-type="paragraph" svg:width="150mm" svg:height="106.1mm"><draw:image xlink:href="Pictures/Schermafbeelding2026-08-17124132i657472b0-9884-4ad2-aa17-052382a1d2e7.png" xlink:type="simple"/></draw:frame></text:p>
          </text:section></draw:text-box></draw:frame>
        </text:p>
          <text:p text:style-name="bezwaarschrift_al">
          <draw:frame><draw:text-box><text:section text:name="plaatje_id1-3-2-4-6-1" text:style-name="plaatje">
            <text:p text:style-name="illustratie_id1-3-2-4-6-1-1"><draw:frame draw:style-name="illustratie_id1-3-2-4-6-1-1" text:anchor-type="paragraph" svg:width="150mm" svg:height="66.9mm"><draw:image xlink:href="Pictures/Schermafbeelding2026-08-17124146id21ce3ff-fdab-4532-9dfe-8ca51b18ae3a.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5-1-1" style:parent-style-name="Standard">
      <style:paragraph-properties style:line-spacing="0mm" style:text-autospace="none" ofo:line-height="0.001cm"/>
    </style:style>
    <style:style style:family="graphic" style:name="illustratie_id1-3-2-4-5-1-1" style:parent-style-name="Standard">
      <style:graphic-properties style:horizontal-pos="left" style:horizontal-rel="paragraph" style:vertical-pos="top" style:vertical-rel="paragraph" style:wrap="none" ofo:margin-right="3mm"/>
    </style:style>
    <style:style style:family="paragraph" style:name="illustratie_id1-3-2-4-6-1-1" style:parent-style-name="Standard">
      <style:paragraph-properties style:line-spacing="0mm" style:text-autospace="none" ofo:line-height="0.001cm"/>
    </style:style>
    <style:style style:family="graphic" style:name="illustratie_id1-3-2-4-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9237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7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7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aarlemmermeer</meta:user-defined>
    <meta:user-defined meta:name="OVERHEID.Gemeente/OVERHEID.authority">Haarlemmermeer</meta:user-defined>
    <meta:user-defined meta:name="OVERHEID.Informatietype/DC.type">officiële publicatie</meta:user-defined>
    <meta:user-defined meta:name="OVERHEIDop.Rubriek/DC.type">verkeersbesluit of -mededeling</meta:user-defined>
    <meta:user-defined meta:name="OVERHEID.Gemeente/DCTERMS.publisher">Haarlemmermee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aarlemmermeer - herinrichting op grond van Visie Ringdijk - aan Cruquiusdijk/Vijfhuizerdijk te Vijfhuizen</meta:user-defined>
    <meta:user-defined meta:name="OVERHEIDvb.Wegcategorie/OVERHEIDvb.wegcategorie">Erftoegangsweg buit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XS-26080607.2642</meta:user-defined>
    <meta:user-defined meta:name="OVERHEIDop.verkeersbordcode">A01zb</meta:user-defined>
    <meta:user-defined meta:name="OVERHEIDop.verkeersbordcode">A1</meta:user-defined>
    <meta:user-defined meta:name="OVERHEIDop.verkeersbordcode">A02ze</meta:user-defined>
    <meta:user-defined meta:name="OVERHEIDop.verkeersbordcode">A2</meta:user-defined>
    <meta:user-defined meta:name="OVERHEIDop.verkeersbordcode">A4</meta:user-defined>
    <meta:user-defined meta:name="OVERHEIDop.verkeersbordcode">B4</meta:user-defined>
    <meta:user-defined meta:name="OVERHEIDop.verkeersbordcode">B5</meta:user-defined>
    <meta:user-defined meta:name="OVERHEIDop.verkeersbordcode">B6</meta:user-defined>
    <meta:user-defined meta:name="OVERHEIDop.verkeersbordcode">F1</meta:user-defined>
    <meta:user-defined meta:name="OVERHEIDop.verkeersbordcode">F5</meta:user-defined>
    <meta:user-defined meta:name="OVERHEIDop.verkeersbordcode">F6</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Rectificatie: Verkeersbesluit voor de herinrichting op grond van Visie Ringdijk aan Cruquiusdijk/Vijfhuizerdijk te Vijfhuizen</meta:user-defined>
    <meta:user-defined meta:name="DCTERMS.W3CDTF/DCTERMS.available">2026-08-17</meta:user-defined>
    <meta:user-defined meta:name="OVERHEIDop.externeBijlage">Bijlage|exb-2026-29314</meta:user-defined>
    <meta:user-defined meta:name="DCTERMS.W3CDTF/OVERHEIDop.jaargang">2026</meta:user-defined>
    <meta:user-defined meta:name="OVERHEIDop.publicationIssue">392375</meta:user-defined>
    <meta:user-defined meta:name="OVERHEIDop.GmbID/DC.identifier">gmb-2026-392375</meta:user-defined>
    <meta:user-defined meta:name="OVERHEIDop.versieInformatie"/>
  </office:meta>
</office:document-meta>
</file>