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aanleggen van een electriciteitsleiding, 't Loolaantje, Wilhelminapark in Utrecht, GU-Z2026-00560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't Loolaantje, Wilhelminapark in Utrecht</text:p>
            <text:p text:style-name="common-al">GU-Z2026-0056075</text:p>
            <text:p text:style-name="common-al">Toelichting: het aanleggen van een electriciteitsleiding</text:p>
            <text:p text:style-name="common-al">Datum besluit: 14 augustus 2026</text:p>
            <text:p text:style-name="common-al">Einddatum bezwaartermijn: 28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3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075</meta:user-defined>
    <meta:user-defined meta:name="DCTERMS.abstract">Toelichting: het aanleggen van een electriciteitsleiding</meta:user-defined>
    <dc:language>nl</dc:language>
    <meta:user-defined meta:name="OVERHEIDop.locatietype/OVERHEIDop.gebiedsmarkering">Vlak</meta:user-defined>
    <meta:user-defined meta:name="DC.title">Aanvraag omgevingsvergunning buiten behandeling gelaten, het aanleggen van een electriciteitsleiding, 't Loolaantje, Wilhelminapark in Utrecht, GU-Z2026-0056075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74</meta:user-defined>
    <meta:user-defined meta:name="OVERHEIDop.GmbID/DC.identifier">gmb-2026-392374</meta:user-defined>
    <meta:user-defined meta:name="OVERHEIDop.versieInformatie"/>
  </office:meta>
</office:document-meta>
</file>