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de zijgevel(wijziging eerder verleende vergunning), Rijnlaan 216, 3522BZ Utrecht, GU-Z2026-00586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laan 216, 3522BZ Utrecht</text:p>
            <text:p text:style-name="common-al">GU-Z2026-0058610</text:p>
            <text:p text:style-name="common-al">Toelichting: het wijzigen van de zijgevel(wijziging eerder verleende vergunning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3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8610</meta:user-defined>
    <meta:user-defined meta:name="DCTERMS.abstract">Toelichting: het wijzigen van de zijgevel(wijziging eerder verleende vergunning)</meta:user-defined>
    <dc:language>nl</dc:language>
    <meta:user-defined meta:name="OVERHEIDop.locatietype/OVERHEIDop.gebiedsmarkering">Vlak</meta:user-defined>
    <meta:user-defined meta:name="DC.title">Verleende Omgevingsvergunning, het wijzigen van de zijgevel(wijziging eerder verleende vergunning), Rijnlaan 216, 3522BZ Utrecht, GU-Z2026-0058610</meta:user-defined>
    <meta:user-defined meta:name="OVERHEIDop.datumEindeReactietermijn">2026-09-28</meta:user-defined>
    <meta:user-defined meta:name="OVERHEIDop.terinzageleggingBG">https://jeleefomgeving.nl/inzien/002220647/d5654a54-d9f6-46c1-b155-9a65cf43377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69</meta:user-defined>
    <meta:user-defined meta:name="OVERHEIDop.GmbID/DC.identifier">gmb-2026-392369</meta:user-defined>
    <meta:user-defined meta:name="OVERHEIDop.versieInformatie"/>
  </office:meta>
</office:document-meta>
</file>