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aanleggen van een verspreidingslocatie t.b.v. het verspreiden van baggerspecie op de locatie Oosterterpweg 16 Wieringerwerf, zaaknummer Z-635301</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aanleggen van een verspreidingslocatie t.b.v. het verspreiden van baggerspecie op de locatie Oosterterpweg 16 Wieringerwerf.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6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236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6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6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aanleggen van een verspreidingslocatie t.b.v. het verspreiden van baggerspecie op de locatie Oosterterpweg 16 Wieringerwerf, zaaknummer Z-635301</meta:user-defined>
    <meta:user-defined meta:name="DCTERMS.W3CDTF/DCTERMS.available">2026-08-19</meta:user-defined>
    <meta:user-defined meta:name="DCTERMS.W3CDTF/OVERHEIDop.jaargang">2026</meta:user-defined>
    <meta:user-defined meta:name="OVERHEIDop.publicationIssue">392364</meta:user-defined>
    <meta:user-defined meta:name="OVERHEIDop.GmbID/DC.identifier">gmb-2026-392364</meta:user-defined>
    <meta:user-defined meta:name="OVERHEIDop.versieInformatie"/>
  </office:meta>
</office:document-meta>
</file>