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Oud Wulfseweg 6, verleende omgevingsvergunning realiseren bijeenkomstruimte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2673 (voorheen 911045) verleend. De gemeente heeft besloten mee te werken aan een (buitenplanse) afwijking van het omgevingsplan voor het realiseren van een bijeenkomstruimte aan Oud Wulfseweg 6, 3992 LT Houten. </text:p>
            <text:p text:style-name="common-al">
            
          </text:p>
            <text:p text:style-name="common-al">De verzenddatum van het besluit is 17 augustus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23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2673</meta:user-defined>
    <dc:language>nl</dc:language>
    <meta:user-defined meta:name="DC.title">Houten, Oud Wulfseweg 6, verleende omgevingsvergunning realiseren bijeenkomstruimte met plan afwijking</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29313</meta:user-defined>
    <meta:user-defined meta:name="OVERHEIDop.publicationIssue">392361</meta:user-defined>
    <meta:user-defined meta:name="OVERHEIDop.GmbID/DC.identifier">gmb-2026-392361</meta:user-defined>
    <meta:user-defined meta:name="OVERHEIDop.versieInformatie"/>
  </office:meta>
</office:document-meta>
</file>