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Terrasvergunning, La Locanda, Bierkade 24, 1811 N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Terrasvergunning; Bierkade 24, 1811 NJ Alkmaar<text:span text:style-name="nadrukvet">; </text:span>La Locanda</text:p>
            <text:p text:style-name="common-al">
            
          </text:p>
            <text:p text:style-name="common-al">Datum ontvangst: 17-08-2026</text:p>
            <text:p text:style-name="last-al">Zaaknummer: 0000140114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23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401148</meta:user-defined>
    <dc:language>nl</dc:language>
    <meta:user-defined meta:name="OVERHEIDop.locatietype/OVERHEIDop.gebiedsmarkering">Punt</meta:user-defined>
    <meta:user-defined meta:name="DC.title">Algemene plaatselijke verordening Aangevraagd: Terrasvergunning, La Locanda, Bierkade 24, 1811 NJ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60</meta:user-defined>
    <meta:user-defined meta:name="OVERHEIDop.GmbID/DC.identifier">gmb-2026-392360</meta:user-defined>
    <meta:user-defined meta:name="OVERHEIDop.versieInformatie"/>
  </office:meta>
</office:document-meta>
</file>