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vraag ingetrokken Nieuwezijds Voorburgwal 56D 1012S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een airco unit</text:p>
            <text:p text:style-name="common-al">Besluit: aanvraag ingetrokken</text:p>
            <text:p text:style-name="common-al">Ingetrokken op: 17-08-2026</text:p>
            <text:p text:style-name="common-al">Zaakadres: Nieuwezijds Voorburgwal 56D 1012SC Amsterdam</text:p>
            <text:p text:style-name="common-al">Zaaknummer: Z2026-023312</text:p>
            <text:p text:style-name="common-al">DSO-nummer: 2026052601940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35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312</meta:user-defined>
    <meta:user-defined meta:name="DCTERMS.abstract">Het plaatsen van een airco un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anvraag ingetrokken Nieuwezijds Voorburgwal 56D 1012SC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59</meta:user-defined>
    <meta:user-defined meta:name="OVERHEIDop.GmbID/DC.identifier">gmb-2026-392359</meta:user-defined>
    <meta:user-defined meta:name="OVERHEIDop.versieInformatie"/>
  </office:meta>
</office:document-meta>
</file>