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realiseren van een nieuw tuinhuis op de locatie Vermeerstraat 8 Anna Paulowna, zaaknummer Z-634978</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en omgevingsvergunning ontvangen. De aanvraag is voor het realiseren van een nieuw tuinhuis op de locatie Vermeerstraat 8 Anna Paulowna.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5 okto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een verzoek doen op <text:a xlink:href="https://mijn.hollandskroon.nl/opvragen-bouw-dossier/" xlink:type="simple">mijn.hollandskroon.nl/opvragen-bouw-dossier/</text:a> of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9235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5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5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oor een vergunning voor het realiseren van een nieuw tuinhuis op de locatie Vermeerstraat 8 Anna Paulowna, zaaknummer Z-634978</meta:user-defined>
    <meta:user-defined meta:name="DCTERMS.W3CDTF/DCTERMS.available">2026-08-19</meta:user-defined>
    <meta:user-defined meta:name="DCTERMS.W3CDTF/OVERHEIDop.jaargang">2026</meta:user-defined>
    <meta:user-defined meta:name="OVERHEIDop.publicationIssue">392358</meta:user-defined>
    <meta:user-defined meta:name="OVERHEIDop.GmbID/DC.identifier">gmb-2026-392358</meta:user-defined>
    <meta:user-defined meta:name="OVERHEIDop.versieInformatie"/>
  </office:meta>
</office:document-meta>
</file>