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legaliseren van sleufsilo's op de locatie Alkmaarseweg 31 Middenmeer, zaaknummer Z-634754</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legaliseren van sleufsilo's op de locatie Alkmaarseweg 31 Middenmeer.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4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235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5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5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legaliseren van sleufsilo's op de locatie Alkmaarseweg 31 Middenmeer, zaaknummer Z-634754</meta:user-defined>
    <meta:user-defined meta:name="DCTERMS.W3CDTF/DCTERMS.available">2026-08-19</meta:user-defined>
    <meta:user-defined meta:name="DCTERMS.W3CDTF/OVERHEIDop.jaargang">2026</meta:user-defined>
    <meta:user-defined meta:name="OVERHEIDop.publicationIssue">392355</meta:user-defined>
    <meta:user-defined meta:name="OVERHEIDop.GmbID/DC.identifier">gmb-2026-392355</meta:user-defined>
    <meta:user-defined meta:name="OVERHEIDop.versieInformatie"/>
  </office:meta>
</office:document-meta>
</file>