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bouwen van een woonhuis met bijgebouw op de locatie De Hoge Wei, kavel 2, Kesteren  zaaknummer ODR2611766</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het bouwen van een woonhuis met bijgebouw aan de De Hoge Wei, kavel 2, Kesteren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4 augustus 2026. De gemeente neemt daarover waarschijnlijk 9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923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bouwen van een woonhuis met bijgebouw op de locatie De Hoge Wei, kavel 2, Kesteren  zaaknummer ODR2611766</meta:user-defined>
    <meta:user-defined meta:name="DCTERMS.W3CDTF/DCTERMS.available">2026-08-19</meta:user-defined>
    <meta:user-defined meta:name="DCTERMS.W3CDTF/OVERHEIDop.jaargang">2026</meta:user-defined>
    <meta:user-defined meta:name="OVERHEIDop.publicationIssue">392351</meta:user-defined>
    <meta:user-defined meta:name="OVERHEIDop.GmbID/DC.identifier">gmb-2026-392351</meta:user-defined>
    <meta:user-defined meta:name="OVERHEIDop.versieInformatie"/>
  </office:meta>
</office:document-meta>
</file>