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een uitbreiding van de woning aan de voorzijde op de begane grond en het vervangen en plaatsen van een nieuwe entreedeur in de voorgevel, Bertha von Suttnerstraat 49 2131VX Hoofddorp, DSO-nummer: 2026071600225, Zaakunummer: 039413613027</text:p>
      <text:section text:name="zakelijke-mededeling_id1-3-2" text:style-name="zakelijke-mededeling">
        <text:section text:name="zakelijke-mededeling-tekst_id1-3-2-1" text:style-name="zakelijke-mededeling-tekst">
          <text:section text:name="tekst_id1-3-2-1-1" text:style-name="tekst">
            <text:p text:style-name="common-al">Hierbij maken wij bekend op 16-07-2026 de volgende aanvraag te hebben ontvangen voor een omgevingsvergunning:</text:p>
            <text:p text:style-name="common-al">een uitbreiding van de woning aan de voorzijde op de begane grond en het vervangen en plaatsen van een nieuwe entreedeur in de voorgevel, Bertha von Suttnerstraat 49 2131VX Hoofddorp</text:p>
            <text:p text:style-name="last-al">Deze bekendmaking is niet meer dan een mededeling. U kunt de aanvraag nog niet inzien. Ook kunt u nog geen zienswijze of bezwaar indienen. Dit kan pas als wij een (ontwerp)besluit nemen op de aanvraag. Dit (ontwerp)besluit maken wij dan ook bek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234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4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4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413613027</meta:user-defined>
    <meta:user-defined meta:name="DCTERMS.abstract">een uitbreiding van de woning aan de voorzijde op de begane grond en het vervangen en plaatsen van een nieuwe entreedeur in de voorgevel</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een uitbreiding van de woning aan de voorzijde op de begane grond en het vervangen en plaatsen van een nieuwe entreedeur in de voorgevel, Bertha von Suttnerstraat 49 2131VX Hoofddorp, DSO-nummer: 2026071600225, Zaakunummer: 039413613027</meta:user-defined>
    <meta:user-defined meta:name="DCTERMS.W3CDTF/DCTERMS.available">2026-08-19</meta:user-defined>
    <meta:user-defined meta:name="DCTERMS.W3CDTF/OVERHEIDop.jaargang">2026</meta:user-defined>
    <meta:user-defined meta:name="OVERHEIDop.publicationIssue">392346</meta:user-defined>
    <meta:user-defined meta:name="OVERHEIDop.GmbID/DC.identifier">gmb-2026-392346</meta:user-defined>
    <meta:user-defined meta:name="OVERHEIDop.versieInformatie"/>
  </office:meta>
</office:document-meta>
</file>