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plaatsen van een EOS-systeem, Californiëdreef 40, 3565BN Utrecht, GU-Z2026-00468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liforniëdreef 40, 3565BN Utrecht</text:p>
            <text:p text:style-name="common-al">GU-Z2026-0046870</text:p>
            <text:p text:style-name="common-al">Toelichting: het plaatsen van een EOS-systeem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3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46870</meta:user-defined>
    <meta:user-defined meta:name="DCTERMS.abstract">Toelichting: het plaatsen van een EOS-systeem</meta:user-defined>
    <dc:language>nl</dc:language>
    <meta:user-defined meta:name="OVERHEIDop.locatietype/OVERHEIDop.gebiedsmarkering">Vlak</meta:user-defined>
    <meta:user-defined meta:name="DC.title">Verleende Omgevingsvergunning, het plaatsen van een EOS-systeem, Californiëdreef 40, 3565BN Utrecht, GU-Z2026-0046870</meta:user-defined>
    <meta:user-defined meta:name="OVERHEIDop.datumEindeReactietermijn">2026-09-28</meta:user-defined>
    <meta:user-defined meta:name="OVERHEIDop.terinzageleggingBG">https://jeleefomgeving.nl/inzien/002220647/f0f78749-996e-432b-9ca8-b741e86307a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43</meta:user-defined>
    <meta:user-defined meta:name="OVERHEIDop.GmbID/DC.identifier">gmb-2026-392343</meta:user-defined>
    <meta:user-defined meta:name="OVERHEIDop.versieInformatie"/>
  </office:meta>
</office:document-meta>
</file>