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section>
        </text:section>
        <text:section text:name="regeling-tekst_id1-3-2-2" text:style-name="regeling-tekst">
          <text:section text:name="artikel_id1-3-2-2-1" text:style-name="artikel">
            <text:p text:style-name="artikel_kop_titel"><text:span text:style-name="artikel_kop_label">Binnenterrein tussen Boezemdwarsstraat, Slachthuiskade en Keurmeesterstraat</text:span> </text:p>
            <text:p text:style-name="al"/>
            <text:p text:style-name="al">
            <text:span text:style-name="nadrukvet">Objectinformatie </text:span>
          </text:p>
            <text:p text:style-name="al">
            <text:span text:style-name="nadrukvet">Adres: </text:span>Binnenterrein tussen Boezemdwarsstraat, Slachthuiskade en Keurmeesterstraat</text:p>
            <text:p text:style-name="al">
            <text:span text:style-name="nadrukvet">Perce(e)l(en): </text:span>Rotterdam, sectie R, nummer 7596 (gedeeltelijk)</text:p>
            <text:p text:style-name="al">
            <text:span text:style-name="nadrukvet">Perceelgroottte: </text:span>Ca. 590 m<text:span text:style-name="sup">2</text:span></text:p>
            <text:p text:style-name="al"/>
            <text:p text:style-name="al">
            <text:span text:style-name="nadrukvet">Voornemen tot aangaan overeenkomst Moskee Othman </text:span>
          </text:p>
            <text:p text:style-name="al">De gemeente Rotterdam is voornemens om een Overeenkomst tot Vestiging Erfpacht te sluiten met Vereniging Moskee Othman voor het project Moskee Othman en de daaruit voortvloeiende uitgifte in erfpacht van de in de aanhef genoemde grond.</text:p>
            <text:p text:style-name="al"/>
            <text:p text:style-name="al">
            <text:span text:style-name="nadrukvet">Vereniging Moskee Othman is enige serieuze gegadigde </text:span>
          </text:p>
            <text:p text:style-name="al">Naar het oordeel van de gemeente is de Vereniging Moskee Othman de enige serieuze gegadigde die in aanmerking komt voor verkrijging van de Overeenkomst tot Vestiging Erfpacht en de daaruit voortvloeiende uitgifte in erfpacht van grond.</text:p>
            <text:p text:style-name="al"/>
            <text:p text:style-name="al">Vereniging Moskee Othman zetelt in een oud monumentaal schoolgebouw aan de Boezemdwarsstraat. Het gebouw is verouderd en niet meer zo geschikt voor de huidige functie. De moskee wil het gebouw graag renoveren en uitbreiden. Dit gebeurt door sloop/nieuwbouw en wordt het gebouw aan de achterzijde uitgebreid waarvoor aanvullende grond nodig is. Het betreft een integrale ontwikkeling tezamen met het perceel dat al aan Vereniging Moskee Othman in erfpacht is uitgegeven. Gelet op de ligging en bereikbaarheid van de uit te geven grond kan uitgifte alleen plaats vinden aan eigenaren van omliggende panden en percelen. Uit de participatie met omliggende eigenaren/gebruikers is niet gebleken dat er andere partijen zijn die hierin geïnteresseerd zijn.</text:p>
            <text:p text:style-name="al"/>
            <text:p text:style-name="al">Gelet op het voorgaande is de gemeente van oordeel dat er op grond van objectieve, redelijke en toetsbare criteria slechts één serieuze gegadigde in aanmerking komt voor het aangaan van de Overeenkomst tot Vestiging Erfpacht voor genoemde locatie en de daar daaruit voortvloeiende uitgifte in erfpacht van de in de aanhef van deze publicatie genoemde gronden, namelijk Vereniging Moskee Othman. Ten overvloede zij erop gewezen dat de gemeente daarbij een ruime mate van beleidsvrijheid toekomt.</text:p>
            <text:p text:style-name="al"/>
            <text:p text:style-name="al">
            <text:span text:style-name="nadrukvet">Vervaltermijn </text:span>
          </text:p>
            <text:p text:style-name="al">Indien u zich niet kunt verenigen met dit voornemen, dan dient u dit uiterlijk 9 september 2026, kenbaar te maken door middel van een gemotiveerd bericht aan didamuitgifteso@rotterdam.nl, onder vermelding van “Reactie op voornemen tot aangaan overeenkomst Moskee Othman”. Bij gebreke van een tijdig en gemotiveerd bericht vervalt het recht tegen al het voornoemde in rechte op te komen en/of daarop enige vordering tot schadevergoeding of welke andere aanspraak dan ook te baseren, althans heeft u uw rechten daarop verwerkt. De Gemeente en de Vereniging Moskee Othman zouden immers onredelijk worden benadeeld indien pas na deze (duidelijk kenbaar gemaakte) termijn alsnog tegen het voornemen respectievelijk het aangaan van de koopovereenkomst zou worden opgekome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34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19</meta:user-defined>
    <meta:user-defined meta:name="DCTERMS.W3CDTF/OVERHEIDop.jaargang">2026</meta:user-defined>
    <meta:user-defined meta:name="OVERHEIDop.publicationIssue">392341</meta:user-defined>
    <meta:user-defined meta:name="OVERHEIDop.GmbID/DC.identifier">gmb-2026-392341</meta:user-defined>
    <meta:user-defined meta:name="OVERHEIDop.versieInformatie"/>
  </office:meta>
</office:document-meta>
</file>