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aanbouw aan een horecagebouw (achterkant Eetcafé Westgaag), Transportweg 1 (perceel LIE00 E 1211 aangevraagd als Transportweg 1B) te Maa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10 augustus 2026.</text:p>
            <text:p text:style-name="common-al">
            <text:span text:style-name="nadrukvet">Dossiernummer: </text:span>Z2026-00006996</text:p>
            <text:p text:style-name="common-al">
            <text:span text:style-name="nadrukvet">Omschrijving: </text:span>het oprichten van een aanbouw aan een horecagebouw (achterkant Eetcafé Westgaag)</text:p>
            <text:p text:style-name="common-al">
            <text:span text:style-name="nadrukvet">Locatie: </text:span>Transportweg 1 (perceel LIE00 E 1211 aangevraagd als Transportweg 1B) te Maasdijk</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234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4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4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6996</meta:user-defined>
    <meta:user-defined meta:name="DCTERMS.abstract">Transportweg 1 (perceel LIE00 E 1211 aangevraagd als Transportweg 1B) te Maasdijk</meta:user-defined>
    <dc:language>nl</dc:language>
    <meta:user-defined meta:name="OVERHEIDop.locatietype/OVERHEIDop.gebiedsmarkering">Vlak</meta:user-defined>
    <meta:user-defined meta:name="DC.title">Aanvraag Omgevingsvergunning ontvangen voor het oprichten van een aanbouw aan een horecagebouw (achterkant Eetcafé Westgaag), Transportweg 1 (perceel LIE00 E 1211 aangevraagd als Transportweg 1B) te Maasdijk</meta:user-defined>
    <meta:user-defined meta:name="DCTERMS.W3CDTF/DCTERMS.available">2026-08-19</meta:user-defined>
    <meta:user-defined meta:name="DCTERMS.W3CDTF/OVERHEIDop.jaargang">2026</meta:user-defined>
    <meta:user-defined meta:name="OVERHEIDop.publicationIssue">392340</meta:user-defined>
    <meta:user-defined meta:name="OVERHEIDop.GmbID/DC.identifier">gmb-2026-392340</meta:user-defined>
    <meta:user-defined meta:name="OVERHEIDop.versieInformatie"/>
  </office:meta>
</office:document-meta>
</file>