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Geraniummarkt Aalsmeer op 8 mei 2027, Parkeerplaats voor het Raad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16 augustus 2026 een aanvraag voor een evenementenvergunning ontvangen. De vergunning is aangevraagd voor Geraniummarkt Aalsmeer op 8 mei 2027 op locatie Parkeerplaats voor het Raadhuis.</text:p>
            <text:p text:style-name="common-al">De aanvraag is geregistreerd onder zaaknummer Z2026-0000804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8044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23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8044</meta:user-defined>
    <meta:user-defined meta:name="DCTERMS.abstract">Betreft: aanvraag op locatie Parkeerplaats voor het Raadhuis</meta:user-defined>
    <dc:language>nl</dc:language>
    <meta:user-defined meta:name="OVERHEIDop.locatietype/OVERHEIDop.gebiedsmarkering">Punt</meta:user-defined>
    <meta:user-defined meta:name="DC.title">Aanvraag vergunning voor Geraniummarkt Aalsmeer op 8 mei 2027, Parkeerplaats voor het Raadh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37</meta:user-defined>
    <meta:user-defined meta:name="OVERHEIDop.GmbID/DC.identifier">gmb-2026-392337</meta:user-defined>
    <meta:user-defined meta:name="OVERHEIDop.versieInformatie"/>
  </office:meta>
</office:document-meta>
</file>