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weigerde aanvraag Omgevingsvergunning voor het veranderen van de kap bijgebouw, Vogelwikke 24, 7242MB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is onderstaande aanvraag geweigerd en aan de aanvrager bekendgemaakt:</text:p>
            <text:p text:style-name="common-al">Vogelwikke 24, 7242MB Lochem, het veranderen van de kap bijgebouw, Z2026-01169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9233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3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3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1169</meta:user-defined>
    <meta:user-defined meta:name="DCTERMS.abstract">Z2026-01169 Vogelwikke 24, 7242MB Lochem</meta:user-defined>
    <dc:language>nl</dc:language>
    <meta:user-defined meta:name="OVERHEIDop.locatietype/OVERHEIDop.gebiedsmarkering">Vlak</meta:user-defined>
    <meta:user-defined meta:name="DC.title">Geweigerde aanvraag Omgevingsvergunning voor het veranderen van de kap bijgebouw, Vogelwikke 24, 7242MB Loch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2331</meta:user-defined>
    <meta:user-defined meta:name="OVERHEIDop.GmbID/DC.identifier">gmb-2026-392331</meta:user-defined>
    <meta:user-defined meta:name="OVERHEIDop.versieInformatie"/>
  </office:meta>
</office:document-meta>
</file>