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ter hoogte van Oostzijde 177 te Zaandam - het plaatsen van een PostNL pakketautom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819 - het plaatsen van een PostNL pakketautomaat op de locatie ter hoogte van Oostzijde 177 te Zaandam</text:p>
            <text:p text:style-name="common-al">Aanvraag ontvangen: 04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23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819</meta:user-defined>
    <dc:language>nl</dc:language>
    <meta:user-defined meta:name="OVERHEIDop.locatietype/OVERHEIDop.gebiedsmarkering">Vlak</meta:user-defined>
    <meta:user-defined meta:name="DC.title">Aanvraag omgevingsvergunning - ter hoogte van Oostzijde 177 te Zaandam - het plaatsen van een PostNL pakketautomaa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23</meta:user-defined>
    <meta:user-defined meta:name="OVERHEIDop.GmbID/DC.identifier">gmb-2026-392323</meta:user-defined>
    <meta:user-defined meta:name="OVERHEIDop.versieInformatie"/>
  </office:meta>
</office:document-meta>
</file>