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Vlaardingweg ong. ter hoogte van 36</text:span> </text:p>
            <text:p text:style-name="al"/>
            <text:p text:style-name="al">
            <text:span text:style-name="nadrukvet">Objectinformatie</text:span>
          </text:p>
            <text:p text:style-name="al">
            <text:span text:style-name="nadrukvet">Adres: </text:span>Vlaardingweg ong. ter hoogte van 36</text:p>
            <text:p text:style-name="al">
            <text:span text:style-name="nadrukvet">Perce(e)l(en):</text:span> Gemeente Rotterdam, sectie AC, nummer 828. </text:p>
            <text:p text:style-name="al">
            <text:span text:style-name="nadrukvet">Perceelgroottte: </text:span>782 m². </text:p>
            <text:p text:style-name="al"/>
            <text:p text:style-name="al">
            <text:span text:style-name="nadrukvet">Voornemen tot aangaan overeenkomst Vlaardingweg 36</text:span>
          </text:p>
            <text:p text:style-name="al">De gemeente Rotterdam is voornemens om een overeenkomst tot vestiging van een erfpachtrecht te sluiten met de heer H. Özel voor het perceel achter Vlaardingweg 36 en de daaruit voortvloeiende uitgifte in erfpacht op het in de aanhef genoemde perceel grond daarvan.</text:p>
            <text:p text:style-name="al"/>
            <text:p text:style-name="al">Aangrenzend eigenaar de heer H. Özel is enige serieuze gegadigde.</text:p>
            <text:p text:style-name="al"/>
            <text:p text:style-name="al">Het in de aanhef vermelde kadastrale perceel betreft een vrijgekomen reststrook als gevolg van de verwijdering van woonboten en is ongeschikt om zelfstandig op de markt te brengen. De strook grenst aan de achterzijde van het perceel kadastraal bekend Rotterdam AC 827. De heer H. Özel is hier reeds erfpachter van.</text:p>
            <text:p text:style-name="al"/>
            <text:p text:style-name="al">Het onderhavige perceel grond is vanaf de openbare weg zeer beperkt te voet te bereiken via een wandelpad aan de westzijde. Deze toegang biedt geen geschikte ontsluitingsmogelijkheid voor bouwverkeer of voor de logistieke bewegingen die noodzakelijk zijn voor een zelfstandige exploitatie van het perceel op een bedrijventerrein. Hierdoor is ontsluiting vanaf de openbare weg via het aangrenzende perceel aan de noordzijde, waarvan de heer H. Özel reeds erfpachter is, de facto de enige manier waarop het onderhavige perceel zelfstandig geëxploiteerd kan worden. De gemeente voert al geruime tijd gesprekken met deze partij over de uitgifte in erfpacht hiervan. De heer H. Özel wil het verharde buitenterrein uitbreiden op deze strook.</text:p>
            <text:p text:style-name="al"/>
            <text:p text:style-name="al">Gelet op het voorgaande is de gemeente van oordeel dat er op grond van objectieve, redelijke en toetsbare criteria slechts één serieuze gegadigde in aanmerking komt voor het aangaan van een overeenkomst tot vestiging van een erfpachtrecht en de daaruit voortvloeiende uitgifte in erfpacht op het in de aanhef genoemde perceel grond daarvan, namelijk de aangrenzend eigenaar heer H. Özel. Ten overvloede zij erop gewezen dat de gemeente daarbij een ruime mate van beleidsvrijheid toekomt.</text:p>
            <text:p text:style-name="al"/>
            <text:p text:style-name="al">
            <text:span text:style-name="nadrukvet">Vervaltermijn</text:span>
          </text:p>
            <text:p text:style-name="al">Indien u zich niet kunt verenigen met dit voornemen, dan dient u dit uiterlijk 9 september 2026, kenbaar te maken door middel van een gemotiveerd bericht aan didamuitgifteso@rotterdam.nl, onder vermelding van “Reactie op voornemen tot aangaan overeenkomst Vlaardingweg 36”. Bij gebreke van een tijdig en gemotiveerd bericht vervalt het recht tegen al het voornoemde in rechte op te komen en/of daarop enige vordering tot schadevergoeding of welke andere aanspraak dan ook te baseren, althans heeft u uw rechten daarop verwerkt. De Gemeente en de heer H. Özel zouden immers onredelijk worden benadeeld indien pas na deze (duidelijk kenbaar gemaakte) termijn alsnog tegen het voornemen respectievelijk het aangaan van de overeenkomst tot de vestiging van erfpacht zou worden opgekome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3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19</meta:user-defined>
    <meta:user-defined meta:name="DCTERMS.W3CDTF/OVERHEIDop.jaargang">2026</meta:user-defined>
    <meta:user-defined meta:name="OVERHEIDop.publicationIssue">392319</meta:user-defined>
    <meta:user-defined meta:name="OVERHEIDop.GmbID/DC.identifier">gmb-2026-392319</meta:user-defined>
    <meta:user-defined meta:name="OVERHEIDop.versieInformatie"/>
  </office:meta>
</office:document-meta>
</file>