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Prof. Eykmanweg 8 en 8a, 5144 ND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7 augustus 2026 besloten een nummerbesluit te nemen met zaaknummer WWK-2026-018881 voor het intrekken en vaststellen van nummeraanduidingen op de locatie Prof. Eykmanweg 8, 5144 ND Waalwijk. </text:p>
            <text:p text:style-name="common-al">
            
          </text:p>
            <text:p text:style-name="common-al">Nummeraanduiding 8 is ingetrokken.</text:p>
            <text:p text:style-name="common-al">Nummeraanduidingen 8 en 8a zijn vastgesteld.</text:p>
            <text:p text:style-name="common-al">
            
          </text:p>
            <text:p text:style-name="common-al">Het besluit is op 17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Indien bekendmaking aan een belanghebbende eerder dan deze publicatie heeft plaatsgevonden, is dat het moment waarop de termijn van zes weken in gaat.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23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WWK-2026-018881</meta:user-defined>
    <meta:user-defined meta:name="DCTERMS.abstract">Nummerbesluit waarbij nr. 8 wordt ingetrokken en nr. 8 en 8a wordt vastgesteld i.v.m. geconstateerde verblijfsobjecten</meta:user-defined>
    <dc:language>nl</dc:language>
    <meta:user-defined meta:name="OVERHEIDop.locatietype/OVERHEIDop.gebiedsmarkering">Punt</meta:user-defined>
    <meta:user-defined meta:name="DC.title">Besluit nummeraanduiding, Prof. Eykmanweg 8 en 8a, 5144 ND Waalwijk</meta:user-defined>
    <meta:user-defined meta:name="DCTERMS.W3CDTF/DCTERMS.available">2026-08-19</meta:user-defined>
    <meta:user-defined meta:name="DCTERMS.W3CDTF/OVERHEIDop.jaargang">2026</meta:user-defined>
    <meta:user-defined meta:name="OVERHEIDop.publicationIssue">392316</meta:user-defined>
    <meta:user-defined meta:name="OVERHEIDop.GmbID/DC.identifier">gmb-2026-392316</meta:user-defined>
    <meta:user-defined meta:name="OVERHEIDop.versieInformatie"/>
  </office:meta>
</office:document-meta>
</file>